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5E000000754B3A24521C1FF02D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-BoldMT" svg:font-family="Arial-BoldMT" style:font-family-generic="roman" style:font-pitch="variable"/>
    <style:font-face style:name="Arial1" svg:font-family="Arial" style:font-adornments="Grassetto" style:font-family-generic="swiss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0000" loext:opacity="100%" style:font-name="Arial-BoldMT" fo:font-size="11pt" fo:language="it" fo:country="IT" fo:font-weight="bold" style:font-size-asian="11pt" style:font-weight-asian="bold"/>
    </style:style>
    <style:style style:name="P2" style:family="paragraph" style:parent-style-name="Standard">
      <style:paragraph-properties fo:text-align="justify" style:justify-single-word="false"/>
      <style:text-properties fo:color="#000000" loext:opacity="100%" style:font-name="Arial-BoldMT" fo:font-size="11pt" fo:language="it" fo:country="IT" fo:font-style="italic" fo:font-weight="bold" officeooo:rsid="00051eb2" officeooo:paragraph-rsid="00140498" fo:background-color="#ffff00" style:font-size-asian="11pt" style:font-style-asian="italic" style:font-weight-asian="bold"/>
    </style:style>
    <style:style style:name="P3" style:family="paragraph" style:parent-style-name="Standard">
      <style:paragraph-properties fo:text-align="start" style:justify-single-word="false"/>
      <style:text-properties fo:color="#000000" loext:opacity="100%" style:font-name="Arial1" fo:font-size="10pt" fo:language="it" fo:country="IT" style:font-size-asian="10pt" style:font-size-complex="10pt"/>
    </style:style>
    <style:style style:name="P4" style:family="paragraph" style:parent-style-name="Standard">
      <style:paragraph-properties fo:text-align="start" style:justify-single-word="false"/>
      <style:text-properties fo:color="#000000" loext:opacity="100%" style:font-name="Arial1" fo:font-size="10pt" fo:language="it" fo:country="IT" officeooo:paragraph-rsid="000e8866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style:font-name="Arial1" fo:font-size="10pt" fo:language="it" fo:country="IT" fo:font-weight="bold" officeooo:rsid="00051eb2" officeooo:paragraph-rsid="00051eb2" fo:background-color="#ffff00" style:font-size-asian="10pt" style:font-weight-asian="bold" style:font-size-complex="10pt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style:font-name="Arial1" fo:font-size="10pt" fo:language="it" fo:country="IT" fo:font-weight="bold" officeooo:rsid="00051eb2" officeooo:paragraph-rsid="001fb9af" fo:background-color="#ffff00" style:font-size-asian="10pt" style:font-weight-asian="bold" style:font-size-complex="10pt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font-name="Arial1" fo:font-size="10pt" fo:language="it" fo:country="IT" fo:font-weight="bold" style:font-size-asian="10pt" style:font-weight-asian="bold" style:font-size-complex="10pt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Arial1" fo:font-size="10pt" fo:language="it" fo:country="IT" fo:font-weight="bold" officeooo:paragraph-rsid="000a2efd" style:font-size-asian="10pt" style:font-weight-asian="bold" style:font-size-complex="10pt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font-name="Arial1" fo:font-size="10pt" fo:language="it" fo:country="IT" fo:font-weight="bold" style:font-size-asian="10pt" style:font-weight-asian="bold" style:font-size-complex="10pt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Arial1" fo:font-size="10pt" fo:language="it" fo:country="IT" fo:font-weight="normal" officeooo:rsid="00051eb2" officeooo:paragraph-rsid="00140498" fo:background-color="transparent" style:font-size-asian="10pt" style:font-weight-asian="normal" style:font-size-complex="10pt" style:font-weight-complex="normal"/>
    </style:style>
    <style:style style:name="P11" style:family="paragraph" style:parent-style-name="Preformatted_20_Text">
      <style:paragraph-properties fo:text-align="justify" style:justify-single-word="false"/>
      <style:text-properties fo:color="#000000" loext:opacity="100%" style:font-name="Arial1" fo:font-size="10pt" fo:language="it" fo:country="IT" fo:font-weight="normal" officeooo:rsid="00051eb2" officeooo:paragraph-rsid="00140498" fo:background-color="transparent" style:font-size-asian="10pt" style:font-weight-asian="normal" style:font-size-complex="10pt" style:font-weight-complex="normal"/>
    </style:style>
    <style:style style:name="P12" style:family="paragraph" style:parent-style-name="Standard">
      <style:paragraph-properties fo:text-align="justify" style:justify-single-word="false"/>
      <style:text-properties fo:color="#000000" loext:opacity="100%" style:font-name="Arial1" fo:font-size="10pt" fo:language="it" fo:country="IT" fo:font-weight="normal" officeooo:rsid="000d5dbf" style:font-size-asian="10pt" style:font-weight-asian="normal" style:font-size-complex="10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Arial1" fo:font-size="10pt" fo:language="it" fo:country="IT" style:font-size-asian="10pt" style:font-size-complex="10pt"/>
    </style:style>
    <style:style style:name="P14" style:family="paragraph" style:parent-style-name="Standard">
      <style:paragraph-properties fo:text-align="justify" style:justify-single-word="false"/>
      <style:text-properties style:font-name="Arial1" fo:font-size="10pt" fo:language="it" fo:country="IT" officeooo:paragraph-rsid="001c8793" style:font-size-asian="10pt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Arial1" fo:font-size="10pt" fo:language="it" fo:country="IT" officeooo:paragraph-rsid="000a2efd" style:font-size-asian="10pt" style:font-size-complex="10pt"/>
    </style:style>
    <style:style style:name="P16" style:family="paragraph" style:parent-style-name="Standard">
      <style:paragraph-properties fo:text-align="center" style:justify-single-word="false"/>
      <style:text-properties style:font-name="Arial1" fo:font-size="10pt" fo:language="it" fo:country="IT" style:font-size-asian="10pt"/>
    </style:style>
    <style:style style:name="P17" style:family="paragraph" style:parent-style-name="Standard">
      <style:paragraph-properties fo:text-align="justify" style:justify-single-word="false"/>
      <style:text-properties style:font-name="Arial1" fo:font-size="10pt" fo:language="it" fo:country="IT" officeooo:paragraph-rsid="001d2633" fo:background-color="transparent" style:font-size-asian="10pt" style:font-size-complex="10pt"/>
    </style:style>
    <style:style style:name="P18" style:family="paragraph" style:parent-style-name="Standard">
      <style:paragraph-properties fo:text-align="justify" style:justify-single-word="false"/>
      <style:text-properties style:font-name="Arial1" fo:font-size="10pt" fo:language="it" fo:country="IT" fo:font-style="normal" officeooo:paragraph-rsid="002d69f0" style:font-size-asian="10pt" style:font-style-asian="normal" style:font-size-complex="10pt" style:font-style-complex="normal"/>
    </style:style>
    <style:style style:name="P19" style:family="paragraph" style:parent-style-name="Standard">
      <style:paragraph-properties fo:text-align="justify" style:justify-single-word="false"/>
      <style:text-properties style:font-name="Arial1" fo:font-size="10pt" officeooo:paragraph-rsid="003c2679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Arial1" fo:font-size="10pt" officeooo:paragraph-rsid="000e8866" style:font-size-asian="10pt" style:font-size-complex="10pt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Standard">
      <style:paragraph-properties fo:text-align="justify" style:justify-single-word="false"/>
      <style:text-properties officeooo:paragraph-rsid="00051eb2"/>
    </style:style>
    <style:style style:name="P23" style:family="paragraph" style:parent-style-name="Standard">
      <style:paragraph-properties fo:text-align="justify" style:justify-single-word="false"/>
      <style:text-properties officeooo:paragraph-rsid="000a2efd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Arial1" fo:font-size="10pt" fo:language="it" fo:country="IT" style:font-size-asian="10pt" style:font-size-complex="10pt"/>
    </style:style>
    <style:style style:name="T3" style:family="text">
      <style:text-properties fo:color="#000000" loext:opacity="100%" style:font-name="Arial1" fo:font-size="10pt" fo:language="it" fo:country="IT" officeooo:rsid="0033dc47" style:font-size-asian="10pt" style:font-size-complex="10pt"/>
    </style:style>
    <style:style style:name="T4" style:family="text">
      <style:text-properties fo:color="#000000" loext:opacity="100%" style:font-name="Arial1" fo:font-size="10pt" fo:language="it" fo:country="IT" officeooo:rsid="0033e8b0" style:font-size-asian="10pt" style:font-size-complex="10pt"/>
    </style:style>
    <style:style style:name="T5" style:family="text">
      <style:text-properties fo:color="#000000" loext:opacity="100%" style:font-name="Arial1" fo:font-size="10pt" fo:language="it" fo:country="IT" fo:font-weight="bold" style:font-size-asian="10pt" style:font-weight-asian="bold" style:font-size-complex="10pt"/>
    </style:style>
    <style:style style:name="T6" style:family="text">
      <style:text-properties fo:color="#000000" loext:opacity="100%" style:font-name="Arial1" fo:font-size="10pt" fo:language="it" fo:country="IT" fo:font-weight="bold" officeooo:rsid="002f5e80" style:font-size-asian="10pt" style:font-weight-asian="bold" style:font-size-complex="10pt"/>
    </style:style>
    <style:style style:name="T7" style:family="text">
      <style:text-properties fo:color="#000000" loext:opacity="100%" style:font-name="Arial1" fo:font-size="10pt" fo:language="it" fo:country="IT" fo:font-weight="bold" officeooo:rsid="00051eb2" style:font-size-asian="10pt" style:font-weight-asian="bold" style:font-size-complex="10pt"/>
    </style:style>
    <style:style style:name="T8" style:family="text">
      <style:text-properties fo:color="#000000" loext:opacity="100%" style:font-name="Arial1" fo:font-size="10pt" fo:language="it" fo:country="IT" fo:font-weight="bold" officeooo:rsid="003a1ee6" style:font-size-asian="10pt" style:font-weight-asian="bold" style:font-size-complex="10pt"/>
    </style:style>
    <style:style style:name="T9" style:family="text">
      <style:text-properties fo:color="#000000" loext:opacity="100%" fo:font-weight="bold" style:font-weight-asian="bold"/>
    </style:style>
    <style:style style:name="T10" style:family="text">
      <style:text-properties fo:color="#000000" loext:opacity="100%" fo:font-weight="bold" officeooo:rsid="002f5e80" style:font-weight-asian="bold"/>
    </style:style>
    <style:style style:name="T11" style:family="text">
      <style:text-properties fo:color="#000000" loext:opacity="100%" fo:font-weight="bold" officeooo:rsid="00051eb2" style:font-weight-asian="bold"/>
    </style:style>
    <style:style style:name="T12" style:family="text">
      <style:text-properties fo:color="#000000" loext:opacity="100%" fo:font-weight="bold" officeooo:rsid="0033e8b0" style:font-weight-asian="bold"/>
    </style:style>
    <style:style style:name="T13" style:family="text">
      <style:text-properties fo:color="#000000" loext:opacity="100%" fo:font-weight="bold" officeooo:rsid="00051eb2" fo:background-color="transparent" loext:char-shading-value="0" style:font-weight-asian="bold"/>
    </style:style>
    <style:style style:name="T14" style:family="text">
      <style:text-properties fo:color="#000000" loext:opacity="100%" fo:font-weight="bold" officeooo:rsid="0013a33b" fo:background-color="transparent" loext:char-shading-value="0" style:font-weight-asian="bold" style:font-weight-complex="bold"/>
    </style:style>
    <style:style style:name="T15" style:family="text">
      <style:text-properties fo:color="#000000" loext:opacity="100%" fo:font-weight="normal" officeooo:rsid="000d5dbf" style:font-weight-asian="normal" style:font-weight-complex="normal"/>
    </style:style>
    <style:style style:name="T16" style:family="text">
      <style:text-properties fo:color="#000000" loext:opacity="100%" fo:font-weight="normal" officeooo:rsid="0011b41c" style:font-weight-asian="normal" style:font-weight-complex="normal"/>
    </style:style>
    <style:style style:name="T17" style:family="text">
      <style:text-properties fo:color="#000000" loext:opacity="100%" fo:font-weight="normal" officeooo:rsid="001d2633" style:font-weight-asian="normal" style:font-weight-complex="normal"/>
    </style:style>
    <style:style style:name="T18" style:family="text">
      <style:text-properties fo:color="#000000" loext:opacity="100%" fo:font-weight="normal" officeooo:rsid="003a1ee6" style:font-weight-asian="normal" style:font-weight-complex="normal"/>
    </style:style>
    <style:style style:name="T19" style:family="text">
      <style:text-properties fo:color="#000000" loext:opacity="100%" fo:font-weight="normal" officeooo:rsid="00454218" style:font-weight-asian="normal" style:font-weight-complex="normal"/>
    </style:style>
    <style:style style:name="T20" style:family="text">
      <style:text-properties fo:color="#000000" loext:opacity="100%" fo:font-weight="normal" officeooo:rsid="00051eb2" fo:background-color="transparent" loext:char-shading-value="0" style:font-weight-asian="normal" style:font-weight-complex="normal"/>
    </style:style>
    <style:style style:name="T21" style:family="text">
      <style:text-properties fo:color="#000000" loext:opacity="100%" fo:font-weight="normal" officeooo:rsid="0029dc59" fo:background-color="transparent" loext:char-shading-value="0" style:font-weight-asian="normal" style:font-weight-complex="normal"/>
    </style:style>
    <style:style style:name="T22" style:family="text">
      <style:text-properties fo:color="#000000" loext:opacity="100%" fo:font-weight="normal" officeooo:rsid="0013a33b" fo:background-color="transparent" loext:char-shading-value="0" style:font-weight-asian="normal" style:font-weight-complex="normal"/>
    </style:style>
    <style:style style:name="T23" style:family="text">
      <style:text-properties fo:color="#000000" loext:opacity="100%" fo:font-weight="normal" officeooo:rsid="002bb45b" fo:background-color="transparent" loext:char-shading-value="0" style:font-weight-asian="normal" style:font-weight-complex="normal"/>
    </style:style>
    <style:style style:name="T24" style:family="text">
      <style:text-properties fo:color="#000000" loext:opacity="100%" fo:language="it" fo:country="IT"/>
    </style:style>
    <style:style style:name="T25" style:family="text">
      <style:text-properties fo:color="#000000" loext:opacity="100%" fo:language="it" fo:country="IT" fo:font-weight="bold" style:font-weight-asian="bold"/>
    </style:style>
    <style:style style:name="T26" style:family="text">
      <style:text-properties fo:color="#000000" loext:opacity="100%" fo:language="it" fo:country="IT" fo:font-weight="normal" officeooo:rsid="003882cf" style:font-weight-asian="normal" style:font-weight-complex="normal"/>
    </style:style>
    <style:style style:name="T27" style:family="text">
      <style:text-properties fo:color="#000000" loext:opacity="100%" fo:language="it" fo:country="IT" fo:font-weight="normal" officeooo:rsid="00051eb2" style:font-weight-asian="normal" style:font-weight-complex="normal"/>
    </style:style>
    <style:style style:name="T28" style:family="text">
      <style:text-properties fo:color="#000000" loext:opacity="100%" fo:language="it" fo:country="IT" fo:font-weight="normal" officeooo:rsid="00454218" style:font-weight-asian="normal" style:font-weight-complex="normal"/>
    </style:style>
    <style:style style:name="T29" style:family="text">
      <style:text-properties fo:color="#000000" loext:opacity="100%" fo:language="it" fo:country="IT" fo:background-color="#ffffff" loext:char-shading-value="0"/>
    </style:style>
    <style:style style:name="T30" style:family="text">
      <style:text-properties fo:color="#000000" loext:opacity="100%" officeooo:rsid="000d5dbf"/>
    </style:style>
    <style:style style:name="T31" style:family="text">
      <style:text-properties fo:color="#000000" loext:opacity="100%" fo:font-style="italic" style:font-style-asian="italic" style:font-size-complex="10pt"/>
    </style:style>
    <style:style style:name="T32" style:family="text">
      <style:text-properties fo:color="#000000" loext:opacity="100%" officeooo:rsid="003a1ee6"/>
    </style:style>
    <style:style style:name="T33" style:family="text">
      <style:text-properties fo:color="#000000" loext:opacity="100%" style:font-size-complex="10pt"/>
    </style:style>
    <style:style style:name="T34" style:family="text">
      <style:text-properties fo:color="#0000ff" loext:opacity="100%" style:font-name="Arial1" fo:font-size="10pt" fo:language="it" fo:country="IT" style:font-size-asian="10pt" style:font-size-complex="10pt"/>
    </style:style>
    <style:style style:name="T35" style:family="text">
      <style:text-properties fo:font-variant="normal" fo:text-transform="none" style:use-window-font-color="true" loext:opacity="0%" style:font-name="Arial" fo:letter-spacing="normal" fo:language="it" fo:country="IT" fo:font-style="normal" fo:font-weight="normal" officeooo:rsid="00fe29aa" fo:background-color="transparent" loext:char-shading-value="0" style:font-weight-asian="normal" style:font-weight-complex="normal"/>
    </style:style>
    <style:style style:name="T36" style:family="text">
      <style:text-properties officeooo:rsid="002f5e80"/>
    </style:style>
    <style:style style:name="T37" style:family="text">
      <style:text-properties style:font-name="Arial1" fo:font-size="10pt" fo:language="it" fo:country="IT" style:font-size-asian="10pt" style:font-size-complex="10pt"/>
    </style:style>
    <style:style style:name="T38" style:family="text">
      <style:text-properties fo:font-weight="normal" style:font-weight-asian="normal" style:font-weight-complex="normal"/>
    </style:style>
    <style:style style:name="T39" style:family="text">
      <style:text-properties officeooo:rsid="0040656f"/>
    </style:style>
    <style:style style:name="T40" style:family="text">
      <style:text-properties officeooo:rsid="0041ff1c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char" svg:width="4.856cm" svg:height="1.766cm" draw:z-index="0"><draw:image xlink:href="Pictures/100000000000015E000000754B3A24521C1FF02D.jpg" xlink:type="simple" xlink:show="embed" xlink:actuate="onLoad" draw:mime-type="image/jpeg"/></draw:frame></text:p>
      <text:p text:style-name="P1"/>
      <text:p text:style-name="P1"/>
      <text:p text:style-name="P1"/>
      <text:p text:style-name="P1"/>
      <text:p text:style-name="P9"/>
      <text:p text:style-name="P22"><text:span text:style-name="T6">BANDO DI GARA PER L’AFFIDAMENTO</text:span><text:span text:style-name="T5"> DELLA GESTIONE DELLE </text:span><text:span text:style-name="T7">ATTIVITÀ</text:span><text:span text:style-name="T5">’ E DEI SERVIZI DI ACCOGLIENZA INTEGRATA NELL’AMBITO DEL PROGETTO “</text:span><text:span text:style-name="T7">SOLIDARIETÀ</text:span><text:span text:style-name="T5">’ E DIRITTO” <text:s/></text:span><text:span text:style-name="T8">PER IL </text:span><text:span text:style-name="T7">TRIENNIO 2023/2025 </text:span></text:p>
      <text:p text:style-name="P5"/>
      <text:p text:style-name="P5"/>
      <text:p text:style-name="P8">Sezione I: Amministrazione <text:span text:style-name="T36">Aggiudicat</text:span><text:span text:style-name="T39">rice</text:span></text:p>
      <text:p text:style-name="P23"><text:span text:style-name="T5">I.1) Denominazione, indirizzi e punti di contatto: </text:span><text:span text:style-name="T2">Comune di Malnate Area Servizi alla Persona - Piazza Vittorio Veneto, n. 2. RUP: Calcagno Enza - e mail: </text:span><text:span text:style-name="T3">servizisociali@comune.malnate.va.it</text:span><text:span text:style-name="T34"> - </text:span><text:span text:style-name="T2">Indirizzo internet: </text:span><text:span text:style-name="T34">www.comune.malnate.va.it</text:span></text:p>
      <text:p text:style-name="P15"><text:span text:style-name="T9">I.5) Tipo di amministrazione </text:span><text:span text:style-name="T10">aggiudicataria</text:span><text:span text:style-name="T9">: </text:span><text:span text:style-name="T1">Autorità locale</text:span></text:p>
      <text:p text:style-name="P8"/>
      <text:p text:style-name="P8">Sezione II: Oggetto dell’appalto</text:p>
      <text:p text:style-name="P14"><text:span text:style-name="T13">II.1.2) Codice CPV principale: </text:span><text:span text:style-name="T20">853</text:span><text:span text:style-name="T21">11000-2</text:span><text:span text:style-name="T20"> servizi di assistenza sociale</text:span></text:p>
      <text:p text:style-name="P13"><text:span text:style-name="T9">II.1.3) Tipo di appalto: </text:span><text:span text:style-name="T1">Servizi</text:span></text:p>
      <text:p text:style-name="P19"><text:span text:style-name="T25">II.1.6) Oggetto dell’appalto: </text:span><text:span text:style-name="T28">G</text:span><text:span text:style-name="T26">estione delle attività e dei servizi di accoglienza integrata nell’ambito del progetto “Solidarietà e diritto” </text:span><text:span text:style-name="T27"><text:s/>- </text:span><text:span text:style-name="T24">CIG: </text:span><text:span text:style-name="T35">9719264E5E</text:span></text:p>
      <text:p text:style-name="P13"><text:span text:style-name="T9">II.1.9) Divisione in lotti: </text:span><text:span text:style-name="T1">No</text:span></text:p>
      <text:p text:style-name="P13"><text:span text:style-name="T9">II.2.1) Quantitativo o entità totale dell’appalto: <text:s/></text:span><text:span text:style-name="T20">€ </text:span><text:span text:style-name="T22">1.14</text:span><text:span text:style-name="T23">0</text:span><text:span text:style-name="T22">.562,02</text:span><text:span text:style-name="T14"> </text:span><text:span text:style-name="T30">IVA </text:span><text:span text:style-name="T32">esente, considerando l’opzione di variazione contrattuale ai sensi dell’art. 106 comma 1 lett. a) del D. Lgs. 50/2016. Importo a base di gara € 962.999,34 IVA esente</text:span></text:p>
      <text:p text:style-name="P13"><text:span text:style-name="T9">II.3) Durata dell’appalto: </text:span><text:span text:style-name="T15">triennio 2023/2025 a decorrere dal </text:span><text:span text:style-name="T16">16/</text:span><text:span text:style-name="T15">0</text:span><text:span text:style-name="T16">5/</text:span><text:span text:style-name="T15">2023</text:span></text:p>
      <text:p text:style-name="P12"/>
      <text:p text:style-name="P7">Sezione III: Informazioni di carattere giuridico, economico, finanziario e tecnico</text:p>
      <text:p text:style-name="P17"><text:span text:style-name="T11">III.1) Condizioni di partecipazione: </text:span><text:span text:style-name="T19">come </text:span><text:span text:style-name="T18">indicate all’art. 8 d</text:span><text:span text:style-name="T17">el disciplinare di gara</text:span></text:p>
      <text:p text:style-name="P7"/>
      <text:p text:style-name="P7">Sezione IV: Procedure</text:p>
      <text:p text:style-name="P13"><text:span text:style-name="T9">IV.1.1) Tipo di procedura: </text:span><text:span text:style-name="T1">Aperta</text:span></text:p>
      <text:p text:style-name="P18"><text:span text:style-name="T9">IV.2.1) Criteri di aggiudicazione: </text:span><text:span text:style-name="T20">offerta economicamente più vantaggiosa ai sensi dell'art. 95, comma 7, del D. Lgs. 50/2016</text:span></text:p>
      <text:p text:style-name="P21"><text:span text:style-name="T5">IV.3.2) Condizioni per ottenere i documenti di gara: </text:span><text:span text:style-name="T2">gratuitamente sulla piattaforma Sintel di </text:span><text:span text:style-name="T4">ARIA S.p.A. </text:span><text:span text:style-name="T37">https://www.ariaspa.it</text:span><text:span text:style-name="T4"> </text:span><text:span text:style-name="T2">e sul sito istituzionale del Comune di Malnate</text:span></text:p>
      <text:p text:style-name="P7">IV.3.3) Termine per il ricevimento delle offerte:<text:span text:style-name="T38"> -------------</text:span></text:p>
      <text:p text:style-name="P13"><text:span text:style-name="T9">IV.3.5) Lingua utilizzabile per la presentazione delle offerte: </text:span><text:span text:style-name="T1">Italiano</text:span></text:p>
      <text:p text:style-name="P13"><text:span text:style-name="T9">IV.3.6) Periodo minimo durante il quale l’offerente è vincolato alla propria offerta: </text:span><text:span text:style-name="T1">180 giorni dal termine ultimo per il ricevimento delle offerte</text:span></text:p>
      <text:p text:style-name="P7">IV.3.7.2) Apertura delle offerte, data ore e luogo: <text:span text:style-name="T38">---------------</text:span></text:p>
      <text:p text:style-name="P6"/>
      <text:p text:style-name="P7">Sezione VI: Altre informazioni</text:p>
      <text:p text:style-name="P13"><text:span text:style-name="T9">VI.</text:span><text:span text:style-name="T12">3</text:span><text:span text:style-name="T9">) Informazioni complementari: </text:span><text:span text:style-name="T1">Organismo responsabile procedure di ricorso: TAR Lombardia, Milano – Via Conservatorio, 13 – 20122 Milano</text:span></text:p>
      <text:p text:style-name="P11">Data spedizione bando <text:span text:style-name="T40">alla </text:span>GUUE: ------------- </text:p>
      <text:p text:style-name="P10"/>
      <text:p text:style-name="P20"><text:span text:style-name="T24">Malnate,</text:span><text:span text:style-name="T29"> ----------</text:span></text:p>
      <text:p text:style-name="P4"/>
      <text:p text:style-name="P4"><text:s text:c="52"/>Il Responsabile di Area: Calcagno Enza</text:p>
      <text:p text:style-name="P3"/>
      <text:p text:style-name="P3"/>
      <text:p text:style-name="P16"><text:span text:style-name="T33">“</text:span><text:span text:style-name="T31">Documento firmato digitalmente: la firma autografa è sostituita con l'indicazione a stampa del nominativo del soggetto responsabile, ai sensi dell'articolo 21 e 24. D. Lgs. 82/2005”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-BoldMT" svg:font-family="Arial-BoldMT" style:font-family-generic="roman" style:font-pitch="variable"/>
    <style:font-face style:name="Arial1" svg:font-family="Arial" style:font-adornments="Grassetto" style:font-family-generic="swiss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10-20T23:40:51.940000000</meta:creation-date>
    <meta:generator>LibreOffice/7.5.1.2$Windows_X86_64 LibreOffice_project/fcbaee479e84c6cd81291587d2ee68cba099e129</meta:generator>
    <dc:date>2023-03-17T10:29:10.335000000</dc:date>
    <meta:editing-duration>PT2H53M48S</meta:editing-duration>
    <meta:editing-cycles>48</meta:editing-cycles>
    <meta:print-date>2023-03-17T10:19:45.772000000</meta:print-date>
    <meta:document-statistic meta:table-count="0" meta:image-count="1" meta:object-count="0" meta:page-count="1" meta:paragraph-count="27" meta:word-count="336" meta:character-count="2531" meta:non-whitespace-character-count="2163"/>
  </office:meta>
</office:document-meta>
</file>