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end" style:justify-single-word="false"/>
      <style:text-properties style:font-name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Allegato A</text:p>
      <text:p text:style-name="P1"/>
      <text:p text:style-name="P1"/>
      <text:p text:style-name="P1">INTERVENTI RELATIVI ALL’AREA FESTE DI VIA PASTORE</text:p>
      <text:p text:style-name="P1"/>
      <text:p text:style-name="P1">PROGETTO DI FATTIBILITA’ TECNICO-ECONOMICA</text:p>
      <text:p text:style-name="P1"/>
      <text:p text:style-name="P1"/>
      <text:p text:style-name="P1"/>
      <text:p text:style-name="P1"/>
      <text:p text:style-name="P1"/>
      <text:p text:style-name="P1">ELENCO ELABORATI</text:p>
      <text:p text:style-name="P1"/>
      <text:p text:style-name="P1">- Relazione tecnico illustrativa</text:p>
      <text:p text:style-name="P1">- Tavola 1 – Piante stato di fatto, fotografie ed estratti</text:p>
      <text:p text:style-name="P1">- Tavola 2 - <text:s/>Piante stato di confronto</text:p>
      <text:p text:style-name="P1">- Tavola 3 – Piante di progetto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23-04-20T11:09:31.527000000</meta:creation-date>
    <dc:date>2023-04-20T11:17:41.020000000</dc:date>
    <meta:editing-duration>PT8M9S</meta:editing-duration>
    <meta:editing-cycles>2</meta:editing-cycles>
    <meta:generator>LibreOffice/7.5.1.2$Windows_X86_64 LibreOffice_project/fcbaee479e84c6cd81291587d2ee68cba099e129</meta:generator>
    <meta:document-statistic meta:table-count="0" meta:image-count="0" meta:object-count="0" meta:page-count="1" meta:paragraph-count="8" meta:word-count="43" meta:character-count="277" meta:non-whitespace-character-count="239"/>
  </office:meta>
</office:document-meta>
</file>