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CIDFont+F1" svg:font-family="CIDFont+F1"/>
    <style:font-face style:name="Tahoma1" svg:font-family="Tahoma"/>
    <style:font-face style:name="Times New Roman" svg:font-family="'Times New Roman'" style:font-family-generic="roman" style:font-pitch="variable"/>
    <style:font-face style:name="Arial" svg:font-family="Arial" style:font-family-generic="swiss" style:font-pitch="variable"/>
    <style:font-face style:name="Andale Sans UI" svg:font-family="'Andale Sans UI'" style:font-family-generic="system" style:font-pitch="variable"/>
    <style:font-face style:name="Tahoma" svg:font-family="Tahoma" style:font-family-generic="system" style:font-pitch="variable"/>
  </office:font-face-decls>
  <office:automatic-styles>
    <style:style style:name="Tabella1" style:family="table">
      <style:table-properties style:width="16.977cm" fo:margin-left="-0.025cm" table:align="left" style:writing-mode="lr-tb"/>
    </style:style>
    <style:style style:name="Tabella1.A" style:family="table-column">
      <style:table-column-properties style:column-width="8.255cm"/>
    </style:style>
    <style:style style:name="Tabella1.B" style:family="table-column">
      <style:table-column-properties style:column-width="8.722cm"/>
    </style:style>
    <style:style style:name="Tabella1.1" style:family="table-row">
      <style:table-row-properties style:keep-together="true" fo:keep-together="auto"/>
    </style:style>
    <style:style style:name="Tabella1.A1" style:family="table-cell">
      <style:table-cell-properties style:vertical-align="middle" fo:padding-left="0.191cm" fo:padding-right="0.191cm" fo:padding-top="0cm" fo:padding-bottom="0cm" fo:border-left="0.018cm solid #000000" fo:border-right="none" fo:border-top="0.018cm solid #000000" fo:border-bottom="0.018cm solid #000000" style:writing-mode="lr-tb"/>
    </style:style>
    <style:style style:name="Tabella1.B1" style:family="table-cell">
      <style:table-cell-properties style:vertical-align="middle" fo:padding-left="0.191cm" fo:padding-right="0.191cm" fo:padding-top="0cm" fo:padding-bottom="0cm" fo:border="0.018cm solid #000000" style:writing-mode="lr-tb"/>
    </style:style>
    <style:style style:name="P1" style:family="paragraph" style:parent-style-name="Standard">
      <style:paragraph-properties fo:text-align="center" style:justify-single-word="false" style:text-autospace="none"/>
      <style:text-properties fo:font-size="9pt" fo:font-style="italic" style:font-size-asian="9pt" style:font-style-asian="italic" style:font-size-complex="9pt" style:font-style-complex="italic"/>
    </style:style>
    <style:style style:name="P2" style:family="paragraph" style:parent-style-name="Standard">
      <style:paragraph-properties fo:text-align="justify" style:justify-single-word="false" style:text-autospace="none"/>
      <style:text-properties fo:font-size="11pt" fo:font-weight="bold" style:font-size-asian="11pt" style:font-weight-asian="bold" style:font-size-complex="11pt" style:font-weight-complex="bold"/>
    </style:style>
    <style:style style:name="P3" style:family="paragraph" style:parent-style-name="Standard">
      <style:paragraph-properties fo:line-height="150%" fo:text-align="center" style:justify-single-word="false" style:text-autospace="none"/>
      <style:text-properties fo:font-size="11pt" fo:font-weight="bold" style:font-size-asian="11pt" style:font-weight-asian="bold" style:font-size-complex="11pt" style:font-weight-complex="bold"/>
    </style:style>
    <style:style style:name="P4" style:family="paragraph" style:parent-style-name="Standard">
      <style:paragraph-properties fo:line-height="150%" style:text-autospace="none"/>
      <style:text-properties fo:font-size="11pt" fo:font-weight="bold" style:font-size-asian="11pt" style:font-weight-asian="bold" style:font-size-complex="11pt" style:font-weight-complex="bold"/>
    </style:style>
    <style:style style:name="P5" style:family="paragraph" style:parent-style-name="Standard">
      <style:paragraph-properties fo:line-height="150%" fo:text-align="justify" style:justify-single-word="false" style:text-autospace="none"/>
      <style:text-properties fo:font-size="11pt" fo:font-weight="bold" style:font-size-asian="11pt" style:font-weight-asian="bold" style:font-size-complex="11pt"/>
    </style:style>
    <style:style style:name="P6" style:family="paragraph" style:parent-style-name="Standard">
      <style:paragraph-properties fo:line-height="150%" fo:text-align="justify" style:justify-single-word="false" style:text-autospace="none"/>
      <style:text-properties fo:font-size="11pt" style:font-size-asian="11pt" style:font-size-complex="11pt"/>
    </style:style>
    <style:style style:name="P7" style:family="paragraph" style:parent-style-name="Standard">
      <style:paragraph-properties fo:line-height="150%" fo:text-align="center" style:justify-single-word="false" style:text-autospace="none"/>
      <style:text-properties fo:font-size="11pt" style:font-size-asian="11pt" style:font-size-complex="11pt"/>
    </style:style>
    <style:style style:name="P8" style:family="paragraph" style:parent-style-name="Standard">
      <style:paragraph-properties fo:line-height="150%" fo:text-align="center" style:justify-single-word="false" style:text-autospace="none" style:snap-to-layout-grid="false"/>
      <style:text-properties fo:font-size="11pt" style:font-size-asian="11pt" style:font-size-complex="11pt"/>
    </style:style>
    <style:style style:name="P9" style:family="paragraph" style:parent-style-name="Standard">
      <style:paragraph-properties fo:line-height="150%" style:text-autospace="none"/>
      <style:text-properties fo:font-size="11pt" style:font-size-asian="11pt" style:font-size-complex="11pt"/>
    </style:style>
    <style:style style:name="P10" style:family="paragraph" style:parent-style-name="Standard">
      <style:paragraph-properties fo:line-height="150%" fo:text-align="justify" style:justify-single-word="false" style:text-autospace="none"/>
    </style:style>
    <style:style style:name="P11" style:family="paragraph" style:parent-style-name="Standard">
      <style:paragraph-properties fo:line-height="150%" fo:text-align="center" style:justify-single-word="false" style:text-autospace="none"/>
    </style:style>
    <style:style style:name="P12" style:family="paragraph" style:parent-style-name="Standard">
      <style:paragraph-properties fo:margin-top="0cm" fo:margin-bottom="0.212cm" fo:line-height="150%" fo:text-align="justify" style:justify-single-word="false" style:text-autospace="none"/>
      <style:text-properties fo:font-size="11pt" style:font-size-asian="11pt" style:font-size-complex="11pt"/>
    </style:style>
    <style:style style:name="P13" style:family="paragraph" style:parent-style-name="Standard">
      <style:paragraph-properties fo:margin-top="0cm" fo:margin-bottom="0.212cm" fo:line-height="150%" fo:text-align="justify" style:justify-single-word="false" style:text-autospace="none"/>
      <style:text-properties fo:font-size="11pt" fo:background-color="#ffffff" style:font-size-asian="11pt" style:font-size-complex="11pt"/>
    </style:style>
    <style:style style:name="P14" style:family="paragraph" style:parent-style-name="Standard">
      <style:paragraph-properties fo:margin-top="0cm" fo:margin-bottom="0.212cm" fo:line-height="150%" fo:text-align="justify" style:justify-single-word="false" style:text-autospace="none"/>
    </style:style>
    <style:style style:name="P15" style:family="paragraph" style:parent-style-name="Standard" style:master-page-name="Standard">
      <style:paragraph-properties fo:line-height="150%" fo:text-align="justify" style:justify-single-word="false" style:page-number="auto" style:text-autospace="none"/>
      <style:text-properties fo:font-size="11pt" style:font-size-asian="11pt" style:font-size-complex="11pt"/>
    </style:style>
    <style:style style:name="T1" style:family="text">
      <style:text-properties fo:font-size="11pt" style:font-size-asian="11pt" style:font-size-complex="11pt"/>
    </style:style>
    <style:style style:name="T2" style:family="text">
      <style:text-properties fo:font-size="11pt" fo:font-style="italic" style:font-size-asian="11pt" style:font-style-asian="italic" style:font-size-complex="11pt" style:font-style-complex="italic"/>
    </style:style>
    <style:style style:name="T3" style:family="text">
      <style:text-properties fo:font-size="11pt" fo:background-color="#ffffff" style:font-size-asian="11pt" style:font-size-complex="11pt"/>
    </style:style>
    <style:style style:name="T4" style:family="text">
      <style:text-properties fo:font-size="11pt" fo:font-style="normal" style:font-size-asian="11pt" style:font-style-asian="normal" style:font-size-complex="11pt" style:font-style-complex="normal"/>
    </style:style>
    <style:style style:name="T5" style:family="text">
      <style:text-properties fo:language="it" fo:country="IT"/>
    </style:style>
    <style:style style:name="T6" style:family="text">
      <style:text-properties fo:background-color="transparent"/>
    </style:style>
    <style:style style:name="T7" style:family="text">
      <style:text-properties style:font-name="Times New Roman" fo:font-size="11pt" style:font-name-asian="CIDFont+F1" style:font-size-asian="11pt" style:font-name-complex="CIDFont+F1" style:font-size-complex="11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5">ACCORDO TRA IL COMUNE DI CASSANO MAGNAGO (VA) E IL COMUNE DI __________ (__) PER L’UTILIZZO DELLA GRADUATORIA DEL CONCORSO PUBBLICO PER SOLI ESAMI PER L’ASSUNZIONE A TEMPO PIENO E INDETERMINATO DI DUE AGENTI DI POLIZIA LOCALE - EX CAT. "C", AI FINI DEL RECLUTAMENTO DI UNA UNITA' DI PERSONALE (art. 3 comma 61 della Legge n. 350/2003).</text:p>
      <text:p text:style-name="P2"/>
      <text:p text:style-name="P2"/>
      <text:p text:style-name="P6">Il Comune di Cassano Magnago, con sede in via Volta, 4 – 21012 Cassano Magnago (VA) – CF 82007050121, rappresentato dalla Dott.ssa Lucia Forte, in funzione di Responsabile dell'Area Risorse, domiciliata per la sua carica presso la sede comunale;</text:p>
      <text:p text:style-name="P6"/>
      <text:p text:style-name="P7">E</text:p>
      <text:p text:style-name="P10"/>
      <text:p text:style-name="P6"><text:span text:style-name="Car._20_predefinito_20_paragrafo"><text:span text:style-name="T5">Il Comune di _____________ (__) con sede in _____________, via _________ n. __, CF _______, <text:s/>rappresentato da ____________, in funzione di <text:s/>__________, domiciliato/a per la sua carica presso la sede comunale.</text:span></text:span></text:p>
      <text:p text:style-name="P6"/>
      <text:p text:style-name="P10"><text:span text:style-name="T1">Abilitati a stipulare i contratti in nome e per conto del Comune di rispettiva appartenenza, di seguito individuati per brevità anche come “</text:span><text:span text:style-name="T2">amministrazioni” o “parti”</text:span><text:span text:style-name="T1">, che rappresentano ai sensi dell’art. 5, comma 2 del D.Lgs. 30 marzo 2001, n. 165 e successive modificazioni ed integrazioni.</text:span></text:p>
      <text:p text:style-name="P6"/>
      <text:p text:style-name="P5">Premesso che:</text:p>
      <text:p text:style-name="P12">- L’art. 15 del D.Lgs n. 241/1990 prevede che le amministrazioni pubbliche possono sempre concludere fra loro accordi per disciplinare lo svolgimento in collaborazione di attività di interesse comune;</text:p>
      <text:p text:style-name="P12">- L’art. 9, comma 1, della Legge n. 3 del 16/1/2003, prevede che le Amministrazioni dello Stato, anche ad ordinamento autonomo e gli Enti pubblici non economici, possono ricoprire i posti disponibili, nei limiti della propria dotazione organica, utilizzando gli idonei delle graduatorie di pubblici concorsi approvate da altre amministrazioni del medesimo comparto di contrattazione, con le modalità indicate in specifico Regolamento;</text:p>
      <text:p text:style-name="P12">- L’art. 3 comma 61 della legge 24 dicembre 2003 n. 350 prevede che, nelle more dell’emanazione del regolamento previsto dall’art. 9 della legge 16 gennaio 2003 n. 3, le amministrazioni pubbliche possono utilizzare le graduatorie di pubblici concorsi in corso di validità approvate da altre amministrazioni del medesimo comparto di contrattazione, previo accordo tra le stesse;</text:p>
      <text:p text:style-name="P12">- il TAR Puglia, con sentenza n. 01110/2014, aderendo alla posizione espressa dal Dipartimento della Funzione Pubblica (circolare n. 5/2013 punto 2), nonché all’orientamento del Giudice Amministrativo (TAR Basilicata, sentenza n. 574/2011) e del Giudice Contabile (deliberazione n. 124/2013 della Sezione Regionale della Corte dei Conti Umbria), ha confermato che l’accordo tra le Amministrazioni possa intervenire anche dopo l’approvazione della graduatoria;</text:p>
      <text:p text:style-name="P14"><text:soft-page-break/><text:span text:style-name="T1">- </text:span><text:span text:style-name="T3">l'art. 1, comma 149 della l. 160/2019 modifica l'art. 35, comma 5 ter D.Lgs. 165/2001, stabilendo la validità </text:span><text:span text:style-name="T3">delle graduatorie concorsuali nel termine di due anni;</text:span></text:p>
      <text:p text:style-name="P13">Il Comune di Cassano Magnago dispone di una graduatoria per concorso pubblico per soli esami, per l’assunzione a tempo pieno e indeterminato di due Agenti di Polizia Locale, con inquadramento nella categoria “C”, ora Area degli Istruttori ai sensi del nuovo CCNL del 16/11/2022 (determinazione di approvazione avviso pubblico n. 30 del 07.02.2023 e determinazione di approvazione dei verbali n. 100 del 15.05.2023);</text:p>
      <text:p text:style-name="P6"/>
      <text:p text:style-name="P6">tra le parti come sopra costituite,</text:p>
      <text:p text:style-name="P6"/>
      <text:p text:style-name="P3">SI STIPULA E CONVIENE QUANTO SEGUE:</text:p>
      <text:p text:style-name="P9"/>
      <text:p text:style-name="P6">le parti approvano la premessa, come parte integrante e sostanziale del presente accordo.</text:p>
      <text:p text:style-name="P9"/>
      <text:p text:style-name="P4">Art. 1</text:p>
      <text:p text:style-name="P4">OGGETTO E FINALITA’</text:p>
      <text:p text:style-name="P10"><text:span text:style-name="T1">Ai sensi della disciplina introdotta dall’art. 3, comma 61, della Legge 24 dicembre 2003, n. 350, le “</text:span><text:span text:style-name="T2">amministrazioni</text:span><text:span text:style-name="T1">” decidono di sottoscrivere il presente accordo ai fini dell’utilizzazione della graduatoria, in corso di validità, della selezione pubblica per soli esami per l’assunzione a tempo pieno e indeterminato di due </text:span><text:span text:style-name="T2">"Agenti di Polizia Locale" - categoria “C</text:span><text:span text:style-name="T1">” (ora Area degli Istruttori ai sensi del nuovo CCNL del 16.11.2022), approvata con Determinazione del Responsabile dell'Area Risorse n. 100 del 15/05/2023.</text:span></text:p>
      <text:p text:style-name="P9"/>
      <text:p text:style-name="P4">Art. 2</text:p>
      <text:p text:style-name="P4">INDIVIDUAZIONE DELLA CATEGORIA E PROFILO PROFESSIONALE</text:p>
      <text:p text:style-name="P10"><text:span text:style-name="T1">Il Comune di _________________, ai sensi di quanto previsto dalla normativa vigente in materia e nel rispetto della disciplina regolamentare, si riserva la possibilità di utilizzare la predetta graduatoria, di cui all'art. 1 del presente accordo, ai fini dell'assunzione a tempo pieno e indeterminato di UNA unità di personale con il profilo professionale di </text:span><text:span text:style-name="T2">“Agente di Polizia Locale” - ex categoria C </text:span><text:span text:style-name="T4">(ora Area degli Istruttori, ai sensi del nuovo sistema di classificazione di cui al C.C.N.L. 16/11/2022 del Comparto Funzioni Locali),</text:span><text:span text:style-name="T1"> a decorrere dalla data di sottoscrizione del presente accordo.</text:span></text:p>
      <text:p text:style-name="P9"/>
      <text:p text:style-name="P4">Art. <text:s/>3</text:p>
      <text:p text:style-name="P4">DURATA DELL’ACCORDO</text:p>
      <text:p text:style-name="P6">Il presente accordo ha durata limitata a tre<text:span text:style-name="T6"> </text:span>mesi a decorrere dalla sottoscrizione dello stesso.</text:p>
      <text:p text:style-name="P6"/>
      <text:p text:style-name="P4">Art. 4</text:p>
      <text:p text:style-name="P4">MODALITÀ DI UTILIZZO</text:p>
      <text:p text:style-name="P10"><text:span text:style-name="T1">Il Comune di Cassano Magnago autorizza l’utilizzo, mediante scorrimento, della graduatoria degli idonei al </text:span><text:soft-page-break/><text:span text:style-name="T1">concorso pubblico per soli esami per l'assunzione a tempo pieno e indeterminato di personale con la funzione di </text:span><text:span text:style-name="T2">“Agente di Polizia Locale” – ex Cat. C.</text:span></text:p>
      <text:p text:style-name="P6">Il Comune di Cassano Magnago acquisisce dagli idonei in graduatoria il consenso alla comunicazione dei propri nominativi e al trattamento dei propri dati personali da parte di altre Pubbliche Amministrazioni per le finalità di cui al presente accordo, ai sensi del D. Lgs. 30.6.2003 n. 196 e del Regolamento UE n. 679/2016.</text:p>
      <text:p text:style-name="P10"><text:span text:style-name="T1">Il Comune di _____________</text:span><text:span text:style-name="T2"> </text:span><text:span text:style-name="T1">utilizzerà la graduatoria assumendo i candidati idonei in base al fabbisogno di personale programmato ai sensi dell’art. 39, comma 1 della Legge 27 dicembre 1997 n. 449 e dell’art. 6 del decreto legislativo 30 marzo 2001 n. 165.</text:span></text:p>
      <text:p text:style-name="P6">Il Comune di _______________, dopo aver assunto le persone utilmente collocate in graduatoria, avrà cura di informare il Comune di Cassano Magnago in modo che il Servizio del Personale possa essere tempestivamente aggiornato in caso di necessità di chiamata.</text:p>
      <text:p text:style-name="P6">I candidati inseriti in graduatoria hanno facoltà di rinunciare all’assunzione presso il Comune di _________, senza perdere la propria posizione in graduatoria presso il Comune di Cassano Magnago.</text:p>
      <text:p text:style-name="P6"/>
      <text:p text:style-name="P4">Art. 5</text:p>
      <text:p text:style-name="P4">CONTRIBUTO SPESE</text:p>
      <text:p text:style-name="P10"><text:span text:style-name="T1">Per l'utilizzo della suddetta graduatoria, il Comune di Cassano Magnago, </text:span><text:span text:style-name="T7">in caso di esito positivo della ricerca di personale,</text:span><text:span text:style-name="T1"> chiede il versamento di un contributo forfettario pari ad e</text:span><text:span text:style-name="T3">uro 1.000,00 (mille) </text:span><text:span text:style-name="T1">a titolo di partecipazione alle spese sostenute.</text:span></text:p>
      <text:p text:style-name="P6">Il contributo dovrà essere versato con bonifico bancario alla Tesoreria Unica del Comune di Cassano Magnago codice iban IT24W0100003245138300065666.</text:p>
      <text:p text:style-name="P9"/>
      <text:p text:style-name="P4">Art. 6</text:p>
      <text:p text:style-name="P4">NORME DI RINVIO</text:p>
      <text:p text:style-name="P6">Per quanto non espressamente previsto nel presente accordo si rimanda al Codice Civile ed alle leggi in materia.</text:p>
      <text:p text:style-name="P6">Il presente accordo è esente da imposta di bollo ai sensi del comma 16 – Allegato B – del DPR 26 ottobre 1972, n. 642 e sarà registrato solo in caso d’uso, ai sensi dell’art. 5 del DPR 25 ottobre 1972 n. 634 e ss.mm.ii.</text:p>
      <text:p text:style-name="P6"/>
      <text:p text:style-name="P6">Letto, confermato e sottoscritto digitalmente ai sensi del D.Lgs. 82/2005</text:p>
      <text:p text:style-name="P6"/>
      <table:table table:name="Tabella1" table:style-name="Tabella1">
        <table:table-column table:style-name="Tabella1.A"/>
        <table:table-column table:style-name="Tabella1.B"/>
        <table:table-row table:style-name="Tabella1.1">
          <table:table-cell table:style-name="Tabella1.A1" office:value-type="string">
            <text:p text:style-name="P7">Per il Comune di Cassano Magnago</text:p>
          </table:table-cell>
          <table:table-cell table:style-name="Tabella1.B1" office:value-type="string">
            <text:p text:style-name="P11">Per il Comune di ----------------</text:p>
          </table:table-cell>
        </table:table-row>
        <table:table-row table:style-name="Tabella1.1">
          <table:table-cell table:style-name="Tabella1.A1" office:value-type="string">
            <text:p text:style-name="P8">Dott.ssa Lucia Forte</text:p>
          </table:table-cell>
          <table:table-cell table:style-name="Tabella1.B1" office:value-type="string">
            <text:p text:style-name="P8">--------------------------</text:p>
          </table:table-cell>
        </table:table-row>
      </table:table>
      <text:p text:style-name="P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CIDFont+F1" svg:font-family="CIDFont+F1"/>
    <style:font-face style:name="Tahoma1" svg:font-family="Tahoma"/>
    <style:font-face style:name="Times New Roman" svg:font-family="'Times New Roman'" style:font-family-generic="roman" style:font-pitch="variable"/>
    <style:font-face style:name="Arial" svg:font-family="Arial" style:font-family-generic="swiss" style:font-pitch="variable"/>
    <style:font-face style:name="Andale Sans UI" svg:font-family="'Andale Sans UI'" style:font-family-generic="system" style:font-pitch="variable"/>
    <style:font-face style:name="Tahoma" svg:font-family="Tahoma"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de" fo:country="DE" style:letter-kerning="true" style:font-size-asian="12pt" style:language-asian="ja" style:country-asian="JP" style:font-size-complex="12pt" style:language-complex="fa" style:country-complex="IR"/>
    </style:default-style>
    <style:default-style style:family="paragraph">
      <style:paragraph-properties fo:hyphenation-ladder-count="no-limit" style:text-autospace="ideograph-alpha" style:punctuation-wrap="hanging" style:line-break="strict" style:tab-stop-distance="1.245cm" style:writing-mode="page"/>
      <style:text-properties style:use-window-font-color="true" style:font-name="Times New Roman" fo:font-size="12pt" fo:language="de" fo:country="DE" style:letter-kerning="true" style:font-name-asian="Andale Sans UI" style:font-size-asian="12pt" style:language-asian="ja" style:country-asian="JP" style:font-name-complex="Tahoma" style:font-size-complex="12pt" style:language-complex="fa" style:country-complex="IR"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text-properties fo:language="zxx" fo:country="none" style:language-asian="zxx" style:country-asian="none" style:language-complex="zxx" style:country-complex="none"/>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Andale Sans UI" style:font-size-asian="14pt" style:font-name-complex="Tahoma"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1" style:font-size-complex="12pt" style:font-style-complex="italic"/>
    </style:style>
    <style:style style:name="Index" style:family="paragraph" style:parent-style-name="Standard" style:class="index">
      <style:paragraph-properties text:number-lines="false" text:line-number="0"/>
      <style:text-properties style:font-name-complex="Tahoma1"/>
    </style:style>
    <style:style style:name="Table_20_Contents" style:display-name="Table Contents" style:family="paragraph" style:parent-style-name="Standard" style:class="extra">
      <style:paragraph-properties text:number-lines="false" text:line-number="0"/>
    </style:style>
    <style:style style:name="Car._20_predefinito_20_paragrafo" style:display-name="Car. predefinito paragrafo" style:family="text"/>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09-04-16T11:32:02.64</meta:creation-date>
    <meta:editing-duration>PT5H20M56S</meta:editing-duration>
    <meta:editing-cycles>22</meta:editing-cycles>
    <meta:generator>OpenOffice/4.1.1$Win32 OpenOffice.org_project/411m6$Build-9775</meta:generator>
    <dc:date>2023-11-09T12:19:40.62</dc:date>
    <meta:print-date>2022-10-21T12:10:44.46</meta:print-date>
    <meta:document-statistic meta:table-count="1" meta:image-count="0" meta:object-count="0" meta:page-count="3" meta:paragraph-count="44" meta:word-count="1060" meta:character-count="6912"/>
    <meta:user-defined meta:name="Info 1"/>
    <meta:user-defined meta:name="Info 2"/>
    <meta:user-defined meta:name="Info 3"/>
    <meta:user-defined meta:name="Info 4"/>
  </office:meta>
</office:document-meta>
</file>