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style:font-name="Liberation Serif" fo:font-size="16pt" officeooo:rsid="000cd4f2" officeooo:paragraph-rsid="000cd4f2" style:font-size-asian="16pt" style:font-size-complex="16pt"/>
    </style:style>
    <style:style style:name="P2" style:family="paragraph" style:parent-style-name="Standard" style:list-style-name="L1">
      <style:text-properties style:font-name="Liberation Serif" fo:font-size="16pt" officeooo:rsid="000cd4f2" officeooo:paragraph-rsid="000cd4f2" style:font-size-asian="16pt" style:font-size-complex="16pt"/>
    </style:style>
    <style:style style:name="P3" style:family="paragraph" style:parent-style-name="Standard" style:list-style-name="L1">
      <style:paragraph-properties fo:margin-top="0.101cm" fo:margin-bottom="0.101cm" style:contextual-spacing="false"/>
      <style:text-properties style:font-name="Liberation Serif" fo:font-size="16pt" officeooo:rsid="000cd4f2" officeooo:paragraph-rsid="000cd4f2" style:font-size-asian="16pt" style:font-size-complex="16pt"/>
    </style:style>
    <style:style style:name="P4" style:family="paragraph" style:parent-style-name="Standard" style:list-style-name="L1">
      <style:paragraph-properties fo:margin-top="0.101cm" fo:margin-bottom="0.101cm" style:contextual-spacing="false"/>
      <style:text-properties style:font-name="Liberation Serif" fo:font-size="16pt" officeooo:rsid="000cd4f2" officeooo:paragraph-rsid="00185503" style:font-size-asian="16pt" style:font-size-complex="16pt"/>
    </style:style>
    <style:style style:name="P5" style:family="paragraph" style:parent-style-name="Standard">
      <style:text-properties style:font-name="Liberation Serif" fo:font-size="16pt" officeooo:rsid="000cd4f2" officeooo:paragraph-rsid="000cd4f2" style:font-size-asian="16pt" style:font-size-complex="16pt"/>
    </style:style>
    <style:style style:name="P6" style:family="paragraph" style:parent-style-name="Standard" style:list-style-name="L2">
      <style:text-properties style:font-name="Liberation Serif" fo:font-size="16pt" officeooo:rsid="000cd4f2" officeooo:paragraph-rsid="00185503" style:font-size-asian="16pt" style:font-size-complex="16pt"/>
    </style:style>
    <style:style style:name="P7" style:family="paragraph" style:parent-style-name="Standard">
      <style:text-properties style:font-name="Liberation Serif" fo:font-size="16pt" officeooo:rsid="00185503" officeooo:paragraph-rsid="00185503" style:font-size-asian="16pt" style:font-size-complex="16pt"/>
    </style:style>
    <style:style style:name="P8" style:family="paragraph" style:parent-style-name="Standard" style:list-style-name="L2">
      <style:text-properties style:font-name="Liberation Serif" fo:font-size="16pt" officeooo:rsid="00185503" officeooo:paragraph-rsid="00185503" style:font-size-asian="16pt" style:font-size-complex="16pt"/>
    </style:style>
    <style:style style:name="P9" style:family="paragraph" style:parent-style-name="Standard" style:list-style-name="L2">
      <style:paragraph-properties fo:margin-top="0.101cm" fo:margin-bottom="0.101cm" style:contextual-spacing="false"/>
      <style:text-properties style:font-name="Liberation Serif" fo:font-size="16pt" officeooo:rsid="00185503" officeooo:paragraph-rsid="00185503" style:font-size-asian="16pt" style:font-size-complex="16pt"/>
    </style:style>
    <style:style style:name="P10" style:family="paragraph" style:parent-style-name="Standard" style:list-style-name="L1">
      <style:text-properties style:font-name="Liberation Serif" fo:font-size="16pt" fo:font-weight="normal" officeooo:rsid="000cd4f2" officeooo:paragraph-rsid="000cd4f2" style:font-size-asian="16pt" style:font-weight-asian="normal" style:font-size-complex="16pt" style:font-weight-complex="normal"/>
    </style:style>
    <style:style style:name="P11" style:family="paragraph" style:parent-style-name="Standard" style:list-style-name="L1">
      <style:text-properties style:font-name="Liberation Serif" fo:font-size="16pt" fo:font-weight="normal" officeooo:rsid="001074f4" officeooo:paragraph-rsid="001074f4" style:font-size-asian="16pt" style:font-weight-asian="normal" style:font-size-complex="16pt" style:font-weight-complex="normal"/>
    </style:style>
    <style:style style:name="P12" style:family="paragraph" style:parent-style-name="Standard">
      <style:text-properties style:font-name="Liberation Serif" fo:font-size="16pt" style:text-underline-style="solid" style:text-underline-width="auto" style:text-underline-color="font-color" officeooo:rsid="00185503" officeooo:paragraph-rsid="00185503" style:font-size-asian="16pt" style:font-size-complex="16pt"/>
    </style:style>
    <style:style style:name="P13" style:family="paragraph" style:parent-style-name="Standard">
      <style:paragraph-properties fo:text-align="center" style:justify-single-word="false"/>
      <style:text-properties style:font-name="Liberation Serif" fo:font-size="16pt" style:text-underline-style="none" fo:font-weight="normal" officeooo:rsid="000cd4f2" officeooo:paragraph-rsid="000cd4f2" style:font-size-asian="16pt" style:font-weight-asian="normal" style:font-size-complex="16pt" style:font-weight-complex="normal"/>
    </style:style>
    <style:style style:name="P14" style:family="paragraph" style:parent-style-name="Standard">
      <style:text-properties style:font-name="Liberation Serif" fo:font-size="16pt" style:text-underline-style="none" fo:font-weight="normal" officeooo:rsid="000cd4f2" officeooo:paragraph-rsid="000cd4f2" style:font-size-asian="16pt" style:font-weight-asian="normal" style:font-size-complex="16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4ebdf" style:font-weight-asian="bold" style:font-weight-complex="bold"/>
    </style:style>
    <style:style style:name="T3" style:family="text">
      <style:text-properties fo:font-weight="bold" officeooo:rsid="00168f12" style:font-weight-asian="bold" style:font-weight-complex="bold"/>
    </style:style>
    <style:style style:name="T4" style:family="text">
      <style:text-properties fo:font-weight="bold" officeooo:rsid="00185503" style:font-weight-asian="bold" style:font-weight-complex="bold"/>
    </style:style>
    <style:style style:name="T5" style:family="text">
      <style:text-properties fo:font-weight="bold" officeooo:rsid="000cd4f2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weight="normal" officeooo:rsid="001074f4" style:font-weight-asian="normal" style:font-weight-complex="normal"/>
    </style:style>
    <style:style style:name="T8" style:family="text">
      <style:text-properties fo:font-weight="normal" officeooo:rsid="00185503" style:font-weight-asian="normal" style:font-weight-complex="normal"/>
    </style:style>
    <style:style style:name="T9" style:family="text">
      <style:text-properties fo:font-weight="normal" officeooo:rsid="000cd4f2" style:font-weight-asian="normal" style:font-weight-complex="normal"/>
    </style:style>
    <style:style style:name="T10" style:family="text">
      <style:text-properties officeooo:rsid="001074f4"/>
    </style:style>
    <style:style style:name="T11" style:family="text">
      <style:text-properties officeooo:rsid="0011e13a"/>
    </style:style>
    <style:style style:name="T12" style:family="text">
      <style:text-properties officeooo:rsid="0014ebdf"/>
    </style:style>
    <style:style style:name="T13" style:family="text">
      <style:text-properties officeooo:rsid="00185503"/>
    </style:style>
    <style:style style:name="T14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15" style:family="text">
      <style:text-properties style:text-underline-style="solid" style:text-underline-width="auto" style:text-underline-color="font-color" fo:font-weight="normal" officeooo:rsid="00185503" style:font-weight-asian="normal" style:font-weight-complex="normal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Segnaletica provvisoria per lavori in Via <text:span text:style-name="T13">Generale Cantore</text:span>:</text:p>
      <text:p text:style-name="P14"/>
      <text:p text:style-name="P12">Incrocio Via M. Patrioti/Via A. Diaz</text:p>
      <text:list xml:id="list4075059183" text:style-name="L1">
        <text:list-item>
          <text:p text:style-name="P3">Cartello grande su fondo giallo indicante <text:span text:style-name="T1">Via </text:span><text:span text:style-name="T4">G. Cantore </text:span><text:span text:style-name="T1"><text:s/>chiusa </text:span><text:span text:style-name="T4">eccetto residenti </text:span><text:span text:style-name="T1">per lavori </text:span><text:span text:style-name="T4">sulla rete idrica </text:span><text:span text:style-name="T1">dal 0</text:span><text:span text:style-name="T4">2</text:span><text:span text:style-name="T2">/04/2024</text:span><text:span text:style-name="T1"> al </text:span><text:span text:style-name="T3">1</text:span><text:span text:style-name="T4">3</text:span><text:span text:style-name="T1">/0</text:span><text:span text:style-name="T2">4</text:span><text:span text:style-name="T1">/2024 </text:span><text:span text:style-name="T2">e comunque fino a fine lavori </text:span><text:span text:style-name="T6">da posizionare <text:s/></text:span><text:span text:style-name="T8">all’inizio di via A. Diaz;</text:span></text:p>
        </text:list-item>
      </text:list>
      <text:p text:style-name="P1"><text:span text:style-name="T8"/></text:p>
      <text:p text:style-name="P12"><text:span text:style-name="T6">Incrocio via <text:s/>A. Diaz/via De Mhor:</text:span></text:p>
      <text:list xml:id="list1579961553" text:style-name="L2">
        <text:list-item>
          <text:p text:style-name="P9"><text:span text:style-name="T6">Cartello di </text:span><text:span text:style-name="T1">obbligo a destra</text:span><text:span text:style-name="T6"> direzione <text:s/>via De Mhor eccetto residenti;</text:span></text:p>
        </text:list-item>
        <text:list-item>
          <text:p text:style-name="P8"><text:span text:style-name="T6">Cartello di </text:span><text:span text:style-name="T1">divieto di accesso <text:s/>eccetto residenti</text:span><text:span text:style-name="T6"> da posizionare all’inizio di via G. Cantore;</text:span></text:p>
        </text:list-item>
      </text:list>
      <text:p text:style-name="P1"><text:span text:style-name="T8"/></text:p>
      <text:p text:style-name="P12"><text:span text:style-name="T6">Rotonda di Via M. Sonzini/Milano/Via G. Di Vittorio</text:span></text:p>
      <text:list xml:id="list111537299033433" text:continue-list="list4075059183" text:style-name="L1">
        <text:list-item>
          <text:p text:style-name="P4"><text:span text:style-name="T6">Cartello grande su fondo giallo indicante </text:span><text:span text:style-name="T1">Via </text:span><text:span text:style-name="T4">G. Cantore </text:span><text:span text:style-name="T1"><text:s/>chiusa </text:span><text:span text:style-name="T4">eccetto residenti </text:span><text:span text:style-name="T1">per lavori </text:span><text:span text:style-name="T4">sulla rete idrica </text:span><text:span text:style-name="T1">dal 0</text:span><text:span text:style-name="T4">2</text:span><text:span text:style-name="T2">/04/2024</text:span><text:span text:style-name="T1"> al </text:span><text:span text:style-name="T3">1</text:span><text:span text:style-name="T4">3</text:span><text:span text:style-name="T1">/0</text:span><text:span text:style-name="T2">4</text:span><text:span text:style-name="T1">/2024 </text:span><text:span text:style-name="T2">e comunque fino a fine lavori </text:span><text:span text:style-name="T6">da posizionare <text:s/></text:span><text:span text:style-name="T8">all’inizio di via <text:s/>Milano;</text:span></text:p>
        </text:list-item>
      </text:list>
      <text:p text:style-name="P7"><text:span text:style-name="T15"/></text:p>
      <text:p text:style-name="P7"><text:span text:style-name="T14">Rotonda di Via Milano/G. Cantore/Nizza</text:span></text:p>
      <text:p text:style-name="P12"><text:span text:style-name="T6"/></text:p>
      <text:list xml:id="list111536403716033" text:continue-list="list1579961553" text:style-name="L2">
        <text:list-item>
          <text:p text:style-name="P8"><text:span text:style-name="T6">Cartello di </text:span><text:span text:style-name="T1">divieto di accesso in </text:span><text:span text:style-name="T6"><text:s/></text:span><text:span text:style-name="T5">Via </text:span><text:span text:style-name="T1">G. Cantore</text:span><text:span text:style-name="T5"> </text:span><text:span text:style-name="T1">eccetto residenti</text:span><text:span text:style-name="T5"> </text:span><text:span text:style-name="T1"><text:s/></text:span><text:span text:style-name="T5">per lavori </text:span><text:span text:style-name="T1">sulla rete idrica </text:span><text:span text:style-name="T5">dal 0</text:span><text:span text:style-name="T1">2</text:span><text:span text:style-name="T2">/04/2024</text:span><text:span text:style-name="T5"> al </text:span><text:span text:style-name="T3">1</text:span><text:span text:style-name="T1">3</text:span><text:span text:style-name="T5">/0</text:span><text:span text:style-name="T2">4</text:span><text:span text:style-name="T5">/2024 </text:span><text:span text:style-name="T2">e comunque fino a fine lavori </text:span><text:span text:style-name="T9">da posizionare </text:span><text:span text:style-name="T6">all’inizio di via <text:s/>Generale Cantore;</text:span></text:p>
          <text:p text:style-name="P6"/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10-25T14:44:51.182000000</meta:creation-date>
    <dc:date>2024-03-26T11:15:29.730000000</dc:date>
    <meta:editing-duration>PT1H38M41S</meta:editing-duration>
    <meta:editing-cycles>7</meta:editing-cycles>
    <meta:generator>LibreOffice/7.5.1.2$Windows_X86_64 LibreOffice_project/fcbaee479e84c6cd81291587d2ee68cba099e129</meta:generator>
    <meta:print-date>2023-10-25T16:10:20.165000000</meta:print-date>
    <meta:document-statistic meta:table-count="0" meta:image-count="0" meta:object-count="0" meta:page-count="1" meta:paragraph-count="11" meta:word-count="164" meta:character-count="1022" meta:non-whitespace-character-count="863"/>
  </office:meta>
</office:document-meta>
</file>