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2">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P1" style:family="paragraph" style:parent-style-name="Standard">
      <style:paragraph-properties fo:text-align="justify" style:justify-single-word="false"/>
      <style:text-properties fo:color="#000000" loext:opacity="100%" style:font-name="Arial" fo:font-size="12pt" officeooo:paragraph-rsid="0024d175" style:font-size-asian="12pt" style:font-size-complex="12pt"/>
    </style:style>
    <style:style style:name="P2" style:family="paragraph" style:parent-style-name="Standard">
      <style:paragraph-properties fo:text-align="justify" style:justify-single-word="false"/>
      <style:text-properties fo:color="#000000" loext:opacity="100%" style:font-name="Arial" fo:font-size="12pt" officeooo:paragraph-rsid="00284d06" style:font-size-asian="12pt" style:font-size-complex="12pt"/>
    </style:style>
    <style:style style:name="P3" style:family="paragraph" style:parent-style-name="Standard">
      <style:paragraph-properties fo:text-align="justify" style:justify-single-word="false"/>
      <style:text-properties fo:color="#000000" loext:opacity="100%" style:font-name="Arial" fo:font-size="12pt" officeooo:paragraph-rsid="00295804" style:font-size-asian="12pt" style:font-size-complex="12pt"/>
    </style:style>
    <style:style style:name="P4" style:family="paragraph" style:parent-style-name="Standard">
      <style:paragraph-properties fo:text-align="justify" style:justify-single-word="false"/>
      <style:text-properties fo:color="#000000" loext:opacity="100%" style:font-name="Arial" fo:font-size="12pt" officeooo:paragraph-rsid="0026cea2" style:font-size-asian="12pt" style:font-size-complex="12pt"/>
    </style:style>
    <style:style style:name="P5" style:family="paragraph" style:parent-style-name="Standard">
      <style:paragraph-properties fo:text-align="justify" style:justify-single-word="false"/>
      <style:text-properties style:font-name="Arial" fo:font-size="12pt" officeooo:paragraph-rsid="0024d175" style:font-size-asian="12pt" style:font-size-complex="12pt"/>
    </style:style>
    <style:style style:name="P6" style:family="paragraph" style:parent-style-name="Standard">
      <style:paragraph-properties fo:text-align="justify" style:justify-single-word="false"/>
      <style:text-properties style:font-name="Arial" fo:font-size="12pt" officeooo:paragraph-rsid="0026cea2" style:font-size-asian="12pt" style:font-size-complex="12pt"/>
    </style:style>
    <style:style style:name="P7" style:family="paragraph" style:parent-style-name="Standard">
      <style:paragraph-properties fo:text-align="justify" style:justify-single-word="false"/>
      <style:text-properties style:font-name="Arial" fo:font-size="12pt" officeooo:paragraph-rsid="00284d06" style:font-size-asian="12pt" style:font-size-complex="12pt"/>
    </style:style>
    <style:style style:name="P8" style:family="paragraph" style:parent-style-name="Standard">
      <style:paragraph-properties fo:text-align="justify" style:justify-single-word="false"/>
      <style:text-properties style:font-name="Arial" fo:font-size="12pt" officeooo:paragraph-rsid="00295804" style:font-size-asian="12pt" style:font-size-complex="12pt"/>
    </style:style>
    <style:style style:name="P9" style:family="paragraph" style:parent-style-name="Standard">
      <style:paragraph-properties fo:text-align="justify" style:justify-single-word="false"/>
      <style:text-properties style:font-name="Arial" fo:font-size="12pt" officeooo:paragraph-rsid="00297ef3" style:font-size-asian="12pt" style:font-size-complex="12pt"/>
    </style:style>
    <style:style style:name="P10" style:family="paragraph" style:parent-style-name="Standard">
      <style:paragraph-properties fo:text-align="justify" style:justify-single-word="false"/>
      <style:text-properties style:font-name="Arial" fo:font-size="12pt" officeooo:paragraph-rsid="001d2943" style:font-size-asian="12pt" style:font-size-complex="12pt"/>
    </style:style>
    <style:style style:name="P11" style:family="paragraph" style:parent-style-name="Standard">
      <style:paragraph-properties fo:text-align="justify" style:justify-single-word="false"/>
      <style:text-properties style:font-name="Arial" fo:font-size="12pt" style:font-size-asian="12pt" style:font-size-complex="12pt"/>
    </style:style>
    <style:style style:name="P12" style:family="paragraph" style:parent-style-name="Standard">
      <style:paragraph-properties fo:text-align="justify" style:justify-single-word="false"/>
      <style:text-properties style:font-name="Arial" fo:font-size="12pt" officeooo:paragraph-rsid="0021ece2" style:font-size-asian="12pt" style:font-size-complex="12pt"/>
    </style:style>
    <style:style style:name="P13" style:family="paragraph" style:parent-style-name="Standard">
      <style:paragraph-properties fo:text-align="justify" style:justify-single-word="false"/>
      <style:text-properties style:font-name="Arial" fo:font-size="12pt" officeooo:paragraph-rsid="003fb826" style:font-size-asian="12pt" style:font-size-complex="12pt"/>
    </style:style>
    <style:style style:name="P14" style:family="paragraph" style:parent-style-name="Standard">
      <style:paragraph-properties fo:text-align="justify" style:justify-single-word="false"/>
      <style:text-properties style:font-name="Arial" fo:font-size="12pt" officeooo:paragraph-rsid="00413f35" style:font-size-asian="12pt" style:font-size-complex="12pt"/>
    </style:style>
    <style:style style:name="P15" style:family="paragraph" style:parent-style-name="Standard">
      <style:paragraph-properties fo:text-align="justify" style:justify-single-word="false"/>
      <style:text-properties style:font-name="Arial" fo:font-size="12pt" officeooo:paragraph-rsid="004605a9" style:font-size-asian="12pt" style:font-size-complex="12pt"/>
    </style:style>
    <style:style style:name="P16" style:family="paragraph" style:parent-style-name="Standard">
      <style:paragraph-properties fo:text-align="justify" style:justify-single-word="false"/>
      <style:text-properties style:font-name="Arial" fo:font-size="12pt" officeooo:rsid="000dd57f" officeooo:paragraph-rsid="0024d175" style:font-size-asian="12pt" style:font-size-complex="12pt"/>
    </style:style>
    <style:style style:name="P17" style:family="paragraph" style:parent-style-name="Standard">
      <style:paragraph-properties fo:text-align="center" style:justify-single-word="false"/>
      <style:text-properties style:font-name="Arial" fo:font-size="12pt" style:font-size-asian="12pt" style:font-size-complex="12pt"/>
    </style:style>
    <style:style style:name="P18" style:family="paragraph" style:parent-style-name="Standard">
      <style:paragraph-properties fo:text-align="center" style:justify-single-word="false"/>
      <style:text-properties style:font-name="Arial" fo:font-size="12pt" fo:font-weight="bold" style:font-size-asian="12pt" style:font-weight-asian="bold" style:font-size-complex="12pt"/>
    </style:style>
    <style:style style:name="P19" style:family="paragraph" style:parent-style-name="Standard">
      <style:paragraph-properties fo:text-align="justify" style:justify-single-word="false"/>
      <style:text-properties style:font-name="Arial" fo:font-size="12pt" fo:font-weight="bold" officeooo:paragraph-rsid="002b06d4" style:font-size-asian="12pt" style:font-weight-asian="bold" style:font-size-complex="12pt"/>
    </style:style>
    <style:style style:name="P20" style:family="paragraph" style:parent-style-name="Standard">
      <style:paragraph-properties fo:text-align="justify" style:justify-single-word="false"/>
      <style:text-properties style:font-name="Arial" fo:font-size="12pt" fo:font-weight="bold" style:font-size-asian="12pt" style:font-weight-asian="bold" style:font-size-complex="12pt"/>
    </style:style>
    <style:style style:name="P21" style:family="paragraph" style:parent-style-name="Standard">
      <style:paragraph-properties fo:text-align="justify" style:justify-single-word="false"/>
      <style:text-properties style:font-name="Arial" fo:font-size="12pt" fo:font-weight="bold" officeooo:paragraph-rsid="0044f85c" style:font-size-asian="12pt" style:font-weight-asian="bold" style:font-size-complex="12pt"/>
    </style:style>
    <style:style style:name="P22" style:family="paragraph" style:parent-style-name="Standard">
      <style:paragraph-properties fo:text-align="justify" style:justify-single-word="false"/>
      <style:text-properties style:font-name="Arial" fo:font-size="12pt" fo:font-weight="bold" officeooo:rsid="002c5654" style:font-size-asian="12pt" style:font-weight-asian="bold" style:font-size-complex="12pt"/>
    </style:style>
    <style:style style:name="P23" style:family="paragraph" style:parent-style-name="Standard">
      <style:paragraph-properties fo:text-align="justify" style:justify-single-word="false"/>
      <style:text-properties style:font-name="Arial" fo:font-size="12pt" fo:font-weight="bold" fo:background-color="transparent" style:font-size-asian="12pt" style:font-weight-asian="bold" style:font-size-complex="12pt"/>
    </style:style>
    <style:style style:name="P24" style:family="paragraph" style:parent-style-name="Standard">
      <style:paragraph-properties fo:text-align="justify" style:justify-single-word="false"/>
      <style:text-properties style:font-name="Arial" fo:font-size="12pt" fo:font-weight="normal" officeooo:paragraph-rsid="002b06d4" style:font-size-asian="12pt" style:font-weight-asian="normal" style:font-name-complex="Times New Roman" style:font-size-complex="12pt" style:font-weight-complex="normal"/>
    </style:style>
    <style:style style:name="P25" style:family="paragraph" style:parent-style-name="Standard">
      <style:paragraph-properties fo:text-align="justify" style:justify-single-word="false"/>
      <style:text-properties style:font-name="Arial" fo:font-size="12pt" fo:background-color="transparent" style:font-size-asian="12pt" style:font-size-complex="12pt"/>
    </style:style>
    <style:style style:name="P26" style:family="paragraph" style:parent-style-name="Standard">
      <style:paragraph-properties fo:text-align="justify" style:justify-single-word="false"/>
      <style:text-properties style:font-name="Arial" fo:font-size="12pt" officeooo:paragraph-rsid="002b06d4" style:font-size-asian="12pt" style:font-size-complex="12pt"/>
    </style:style>
    <style:style style:name="T1" style:family="text">
      <style:text-properties fo:font-weight="bold" style:font-weight-asian="bold"/>
    </style:style>
    <style:style style:name="T2" style:family="text">
      <style:text-properties fo:font-weight="bold" officeooo:rsid="001d2943" style:font-weight-asian="bold"/>
    </style:style>
    <style:style style:name="T3" style:family="text">
      <style:text-properties officeooo:rsid="0020d2d4"/>
    </style:style>
    <style:style style:name="T4" style:family="text">
      <style:text-properties officeooo:rsid="0021ece2"/>
    </style:style>
    <style:style style:name="T5" style:family="text">
      <style:text-properties fo:color="#000000" loext:opacity="100%"/>
    </style:style>
    <style:style style:name="T6" style:family="text">
      <style:text-properties fo:color="#000000" loext:opacity="100%" officeooo:rsid="003a2daf"/>
    </style:style>
    <style:style style:name="T7" style:family="text">
      <style:text-properties fo:color="#000000" loext:opacity="100%" officeooo:rsid="000c0d4f"/>
    </style:style>
    <style:style style:name="T8" style:family="text">
      <style:text-properties fo:color="#000000" loext:opacity="100%" officeooo:rsid="003b5905"/>
    </style:style>
    <style:style style:name="T9" style:family="text">
      <style:text-properties fo:color="#000000" loext:opacity="100%" officeooo:rsid="0047b6d0"/>
    </style:style>
    <style:style style:name="T10" style:family="text">
      <style:text-properties fo:color="#000000" loext:opacity="100%" officeooo:rsid="000dd57f"/>
    </style:style>
    <style:style style:name="T11" style:family="text">
      <style:text-properties fo:color="#000000" loext:opacity="100%" officeooo:rsid="00395da5"/>
    </style:style>
    <style:style style:name="T12" style:family="text">
      <style:text-properties fo:color="#000000" loext:opacity="100%" officeooo:rsid="0011c61a"/>
    </style:style>
    <style:style style:name="T13" style:family="text">
      <style:text-properties fo:color="#000000" loext:opacity="100%" officeooo:rsid="000588bd"/>
    </style:style>
    <style:style style:name="T14" style:family="text">
      <style:text-properties fo:color="#000000" loext:opacity="100%" officeooo:rsid="0013abdd"/>
    </style:style>
    <style:style style:name="T15" style:family="text">
      <style:text-properties fo:color="#000000" loext:opacity="100%" officeooo:rsid="002602ad"/>
    </style:style>
    <style:style style:name="T16" style:family="text">
      <style:text-properties fo:color="#000000" loext:opacity="100%" officeooo:rsid="0021ece2"/>
    </style:style>
    <style:style style:name="T17" style:family="text">
      <style:text-properties fo:color="#000000" loext:opacity="100%" officeooo:rsid="0038d657"/>
    </style:style>
    <style:style style:name="T18" style:family="text">
      <style:text-properties officeooo:rsid="000588bd"/>
    </style:style>
    <style:style style:name="T19" style:family="text">
      <style:text-properties fo:background-color="transparent" loext:char-shading-value="0"/>
    </style:style>
    <style:style style:name="T20" style:family="text">
      <style:text-properties officeooo:rsid="000588bd" fo:background-color="transparent" loext:char-shading-value="0"/>
    </style:style>
    <style:style style:name="T21" style:family="text">
      <style:text-properties officeooo:rsid="0016f0d6"/>
    </style:style>
    <style:style style:name="T22" style:family="text">
      <style:text-properties officeooo:rsid="002d4869"/>
    </style:style>
    <style:style style:name="T23" style:family="text">
      <style:text-properties officeooo:rsid="00295804"/>
    </style:style>
    <style:style style:name="T24" style:family="text">
      <style:text-properties officeooo:rsid="00297ef3"/>
    </style:style>
    <style:style style:name="T25" style:family="text">
      <style:text-properties fo:font-weight="normal" style:font-weight-asian="normal" style:font-name-complex="Times New Roman" style:font-weight-complex="normal"/>
    </style:style>
    <style:style style:name="T26" style:family="text">
      <style:text-properties fo:font-weight="normal" officeooo:rsid="00297ef3" style:font-weight-asian="normal" style:font-name-complex="Times New Roman" style:font-weight-complex="normal"/>
    </style:style>
    <style:style style:name="T27" style:family="text">
      <style:text-properties officeooo:rsid="002c5654"/>
    </style:style>
    <style:style style:name="T28" style:family="text">
      <style:text-properties officeooo:rsid="0031153d"/>
    </style:style>
    <style:style style:name="T29" style:family="text">
      <style:text-properties officeooo:rsid="00368e48"/>
    </style:style>
    <style:style style:name="T30" style:family="text">
      <style:text-properties officeooo:rsid="0036e828"/>
    </style:style>
    <style:style style:name="T31" style:family="text">
      <style:text-properties officeooo:rsid="0038d657"/>
    </style:style>
    <style:style style:name="T32" style:family="text">
      <style:text-properties officeooo:rsid="003f6525"/>
    </style:style>
    <style:style style:name="T33" style:family="text">
      <style:text-properties officeooo:rsid="0044f85c"/>
    </style:style>
    <style:style style:name="T34" style:family="text">
      <style:text-properties officeooo:rsid="004dc573"/>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text:span text:style-name="T1">CONVENZIONE </text:span><text:span text:style-name="T2">CON DAI UNA MANO ASSOCIAZIONE ODV</text:span><text:span text:style-name="T1"> PER LA GESTIONE </text:span><text:span text:style-name="T2">DEL </text:span><text:span text:style-name="T1"><text:s/>TRASPORTO ANZIAN</text:span><text:span text:style-name="T2">I</text:span><text:span text:style-name="T1"> </text:span><text:span text:style-name="T2">E DISABILI (LUGLIO 2024-GIUGNO 2025).CONVENZIONE EX ART. 56 D.LGS 117/2017</text:span><text:span text:style-name="T1">.</text:span></text:p>
      <text:p text:style-name="P11"/>
      <text:p text:style-name="P11"/>
      <text:p text:style-name="P11">L'anno duemilaventi<text:span text:style-name="T27">quattro </text:span>addì ……………del mese di ………….. in <text:span text:style-name="T3">Malnate </text:span><text:s/>presso la sede Comunale</text:p>
      <text:p text:style-name="P11"/>
      <text:p text:style-name="P18">Tra</text:p>
      <text:p text:style-name="P17"/>
      <text:p text:style-name="P11">L’Amministrazione Comunale di <text:span text:style-name="T3">Malnate </text:span><text:s/>– codice fiscale …………………….., rappresentata dal Responsabile dell’Area Servizi ……………………………..</text:p>
      <text:p text:style-name="P11"/>
      <text:p text:style-name="P18">E</text:p>
      <text:p text:style-name="P11"/>
      <text:p text:style-name="P26">l'Associazione ……………………………………………<text:span text:style-name="T25"/></text:p>
      <text:p text:style-name="P26"/>
      <text:p text:style-name="P24">autorizzati alla sottoscrizione del presente atto <text:s/></text:p>
      <text:p text:style-name="P19"/>
      <text:p text:style-name="P22">PREMESSO: </text:p>
      <text:p text:style-name="P11"/>
      <text:p text:style-name="P11">- che il Decreto legislativo n. 117 del 3 luglio 2017 recante il “Codice del Terzo settore” riconosce “il valore e la funzione sociale degli enti del Terzo settore, dell'associazionismo, dell'attività di volontariato e della cultura e pratica del dono quali espressione di partecipazione, solidarietà e pluralismo”, ne promuove “lo sviluppo salvaguardandone la spontaneità ed autonomia”, e ne favorisce “l'apporto originale per il perseguimento di finalità civiche, solidaristiche e di utilità sociale, anche mediante forme di collaborazione con lo Stato, le Regioni, le Province autonome e gli enti locali” (articolo 2 del d.lgs. 117/2017);</text:p>
      <text:p text:style-name="P11">- che il Codice del Terzo settore definisce “volontario” la persona che per libera scelta svolge attività in favore della comunità e del bene comune, “mettendo a disposizione il proprio tempo e le proprie capacità per promuovere risposte ai bisogni delle persone e delle comunità beneficiarie della sua azione” (articolo 17 del d.lgs. 117/2017);</text:p>
      <text:p text:style-name="P11">- che l'attività del volontario non può essere retribuita in alcun modo nemmeno dal beneficiario;</text:p>
      <text:p text:style-name="P12">- che l'organizzazione di appartenenza può rimborsare al volontario soltanto le spese effettivamente sostenute e documentate per l'attività prestata, entro limiti preventivamente</text:p>
      <text:p text:style-name="P11">stabiliti dalla stessa organizzazione;</text:p>
      <text:p text:style-name="P11">- che la qualità di volontario risulta incompatibile con qualsiasi forma di rapporto di lavoro subordinato o autonomo, nonché con ogni altro rapporto a contenuto patrimoniale con l'organizzazione di cui fa parte;</text:p>
      <text:p text:style-name="P11">- che l’articolo 56 del Codice del Terzo settore consente alle amministrazioni pubbliche di sottoscrivere, con le organizzazioni di volontariato e le associazioni di promozione sociale “convenzioni finalizzate allo svolgimento in favore di terzi di attività o servizi sociali di interesse generale, se più favorevoli rispetto al ricorso al mercato”;</text:p>
      <text:p text:style-name="P11">- che il comma 3 dell’articolo 56 stabilisce che la pubblica amministrazione individui le organizzazioni e le associazioni di volontariato, con cui stipulare la convenzione, “mediante procedure comparative riservate alle medesime” nel rispetto dei principi di imparzialità, pubblicità, trasparenza, partecipazione e parità di trattamento;</text:p>
      <text:p text:style-name="P11">- che con determina n. <text:span text:style-name="T30">385 del 07.06.2024 </text:span>sono <text:span text:style-name="T30">stati approvati, il bando e gli allegati per la </text:span><text:s/>partecipazione alla manifestazione d’interesse;</text:p>
      <text:p text:style-name="P11"><text:soft-page-break/>- che <text:span text:style-name="T31">in data 24.06.2024 è stata esaminata l’istanza </text:span><text:s/>di partecipazione alla manifestazione di interesse per la selezione di ODV e APS per la gestione dell’attività di trasporto;</text:p>
      <text:p text:style-name="P11"/>
      <text:p text:style-name="P11">Tanto richiamato e premesso, il Comune e l’Associazione convengono e stipulano quanto segue:</text:p>
      <text:p text:style-name="P11"/>
      <text:p text:style-name="P20">ART. 1 OGGETTO</text:p>
      <text:p text:style-name="P11"/>
      <text:p text:style-name="P11">In forza del principio della sussidiarietà orizzontale, applicando l’articolo 56 del Codice del Terzo settore, previa procedura comparativa, il Comune si avvale dell’attività dell’Associazione denominata <text:span text:style-name="T25">"DAI UNA MANO" ASSOCIAZIONE O.D.V. con sede a Malnate in via Salvador Allende n. 1 C.F. 95093040129, costituitasi <text:s/>in data 31 gennaio 2020, <text:s/>è iscritta al Registro Generale Regionale delle Organizzazioni di volontariato, sezione della Provincia di Varese (Sez. Prov. VA n. VA-561 Sez. Civile B)</text:span> e, quindi, affida alla stessa la gestione <text:span text:style-name="T4">di:</text:span></text:p>
      <text:p text:style-name="P1"/>
      <text:p text:style-name="P5"><text:span text:style-name="T10">1.</text:span><text:span text:style-name="T5"> la gestione del servizio di trasporto sociale individuale e collettivo delle persone anziane e </text:span><text:span text:style-name="T11">disabili, segnalati dal servizio sociale comunale, </text:span><text:span text:style-name="T5"><text:s/>residenti nel Comune di </text:span><text:span text:style-name="T7">Malnate, </text:span><text:span text:style-name="T5"><text:s/>che per età ovvero per tipologia di disabilità (motorio, psichica e sensoriale) non sono in condizioni di utilizzare i mezzi pubblici di linea per raggiungere i </text:span><text:span text:style-name="T7">luoghi di cura, </text:span><text:span text:style-name="T5"><text:s/>istituti di formazione, sia sul territorio del comune, sia fuori dallo stesso.</text:span></text:p>
      <text:p text:style-name="P16"><text:span text:style-name="T16">2. la gestione del servizio di trasporto sociale individuale e collettivo delle persone anziane </text:span><text:span text:style-name="T6">e disabili </text:span><text:span text:style-name="T16">residenti nel Comune di </text:span><text:span text:style-name="T7">Malnate </text:span><text:span text:style-name="T16"><text:s/>che per età ovvero per tipologia di disabilità (motorio, psichica e sensoriale) non sono in condizioni di utilizzare i mezzi pubblici di linea per raggiungere nella giornata del sabato mattina il mercato e i cimiteri del </text:span><text:span text:style-name="T8">territorio comunale </text:span><text:span text:style-name="T9">(nei limiti della capienza dei mezzi a disposizione).</text:span></text:p>
      <text:p text:style-name="P16"/>
      <text:p text:style-name="P20">ART. 2 FINALITÀ</text:p>
      <text:p text:style-name="P6"/>
      <text:p text:style-name="P6">Il Comune si avvale dell’attività dell’Associazione <text:span text:style-name="T5">ai sensi dell’art. 56 del D.lgs. 117/2017 (Codice del Terzo Settore) </text:span><text:span text:style-name="T17">e</text:span><text:span text:style-name="T5"> riconoscendo il ruolo del volontariato nella società come espressione di partecipazione, solidarietà e pluralismo, favorendone l'apporto originale per il conseguimento delle più ampie finalità di carattere sociale e civile, intende stipulare una convenzione finalizzata allo svolgimento </text:span><text:span text:style-name="T17">delle attività sopra indicate</text:span><text:span text:style-name="T12">.</text:span></text:p>
      <text:p text:style-name="P4"/>
      <text:p text:style-name="P4">L'individuazione dell’organizzazione di volontariato con cui stipulare la convenzione è <text:span text:style-name="T31">stata </text:span>fatta nel rispetto dei principi di imparzialità, pubblicità, trasparenza, partecipazione e parità di trattamento, mediante la procedura comparativa.</text:p>
      <text:p text:style-name="P6"/>
      <text:p text:style-name="P20">ART. 3 IMPEGNO DELL’ASSOCIAZIONE</text:p>
      <text:p text:style-name="P2"/>
      <text:p text:style-name="P2">Il Servizio dovrà essere organizzato sulla base del seguente fabbisogno:</text:p>
      <text:p text:style-name="P7"><text:span text:style-name="T5">per un totale stimato di circa </text:span><text:span text:style-name="T13">2.</text:span><text:span text:style-name="T14">0</text:span><text:span text:style-name="T13">00</text:span><text:span text:style-name="T5"> Km annui.</text:span></text:p>
      <text:p text:style-name="P7">Il Comune potrà richiedere l’ampliamento del fabbisogno del Servizio nel caso ne emergesse la necessità.</text:p>
      <text:p text:style-name="P7">Per lo svolgimento del servizio i mezzi di trasporto devono essere idonei all’effettuazione del servizio di volta in volta richiesto.</text:p>
      <text:p text:style-name="P7"/>
      <text:p text:style-name="P7">L’Associazione si impegna a:</text:p>
      <text:p text:style-name="P11">- rispettare le vigenti norme contrattuali, regolamentari, previdenziali, assicurative e di sicurezza dei luoghi di lavoro;</text:p>
      <text:p text:style-name="P8"><text:soft-page-break/>- <text:span text:style-name="T32">mettere a disposizione </text:span>mezzi idonei al trasporto di persone e carrozzine. L’ETS dovrà garantire l’immediata sostituzione dei mezzi e la loro costante manutenzione e pulizia.</text:p>
      <text:p text:style-name="P8">- individuare il <text:s/>responsabile dei servizi destinati al Comune di <text:span text:style-name="T18">Malnate</text:span>, a cui fare riferimento durante tutta la durata del servizio (il nominativo deve essere comunicato all’avvio del servizio).</text:p>
      <text:p text:style-name="P8"/>
      <text:p text:style-name="P8">Ogni responsabilità per danni che, in relazione all’espletamento del Servizio o per cause ad esso connesse derivassero al Comune o a terzi, a cose o a persone, si intenderà senza riserva o eccezioni a totale carico dell’ETS.</text:p>
      <text:p text:style-name="P8"/>
      <text:p text:style-name="P8">L’ETS è tenuto a contrarre adeguate polizze assicurative per garanzia di sinistri e per responsabilità civile verso terzi che possano derivare dagli operatori durante l’espletamento del servizio, esonerando il Comune da ogni responsabilità al riguardo.</text:p>
      <text:p text:style-name="P8">A tal fine dovrà provvedere, prima dell’inizio del Servizio, alla stipula di apposita polizza assicurativa per la copertura della responsabilità civile e dei rischi connessi all’esecuzione del Servizio, con massimale unico adeguato al rischio e comunque non inferiore a €<text:span text:style-name="T19"> </text:span><text:span text:style-name="T20">1</text:span><text:span text:style-name="T19">.500.000,00.=</text:span> per ogni sinistro.</text:p>
      <text:p text:style-name="P8"/>
      <text:p text:style-name="P8">L’ETS è pure responsabile dell’operato e del contegno dei volontari e degli eventuali danni che dal personale o dai mezzi potessero derivare al Comune o a terzi.</text:p>
      <text:p text:style-name="P8">L’ETS garantisce che i propri aderenti che prestano attività di volontariato nel servizio di trasporto, siano essi autisti o accompagnatori, sono coperti da assicurazione contro gli infortuni, malattie e responsabilità civile verso terzi, come stabilito dall’art. 4 della Legge 11 agosto 1991, n.266 e dall’art. 4 comma 6 della Legge regionale 14 febbraio 2008, n. 1.</text:p>
      <text:p text:style-name="P8"/>
      <text:p text:style-name="P23">ART. 4 IMPEGNO DEL COMUNE</text:p>
      <text:p text:style-name="P25"/>
      <text:p text:style-name="P25">Il Comune si impegna a comunicare immediatamente al responsabile nominato dall'organizzazione ogni evento che possa incidere sull'attuazione dell’attività, nonché a comunicare tempestivamente all'organizzazione ogni evento che possa incidere sulla validità della presente convenzione.</text:p>
      <text:p text:style-name="P25"/>
      <text:p text:style-name="P20">ART. 5 RIMBORSI</text:p>
      <text:p text:style-name="P11"/>
      <text:p text:style-name="P8">Il Servizio dovrà essere analiticamente rendicontato mensilmente come da delibere ANAC n. 32 e 911 del 2016, che definiscono le linee guida per l'affidamento di servizi ad Enti del Terzo Settore e Cooperative Sociali e, in particolare:</text:p>
      <text:p text:style-name="P8">- la rendicontazione dei costi deve essere relativa a costi effettivamente fatturati e rendicontabili, con esclusione di qualsiasi attribuzione a titolo di maggiorazione, accantonamento, ricarico o simili;</text:p>
      <text:p text:style-name="P8">- l'attività prestata dai volontari deve essere a titolo gratuito, fatto salvo il rimborso delle spese sostenute e debitamente documentate.</text:p>
      <text:p text:style-name="P8"/>
      <text:p text:style-name="P8"><text:span text:style-name="T5">L</text:span>’Amministrazione <text:span text:style-name="T34">C</text:span>omunale provvederà a rimborsare all’ETS i costi diretti ed indiretti, purché documentati, per un importo massimo complessivo stimato per <text:span text:style-name="T18">12</text:span> mesi di EURO <text:span text:style-name="T18">2.000,00 </text:span>(<text:span text:style-name="T18">duemila</text:span>/00), <text:span text:style-name="T21">(</text:span>calcolato sulla base di un chilometraggio stimato di circa <text:span text:style-name="T18">2.000</text:span> km/annui, per € <text:span text:style-name="T18">1</text:span>,00 al Km, arrotondato per eccesso).</text:p>
      <text:p text:style-name="P8"/>
      <text:p text:style-name="P8">Ai fini della rendicontazione delle spese imputabili al servizio e relativo rimborso, verranno utilizzati i seguenti criteri:</text:p>
      <text:p text:style-name="P8">a. <text:span text:style-name="T22">rendiconto mensile</text:span>, che dovrà contenere:</text:p>
      <text:p text:style-name="P8">- percorso giornaliero</text:p>
      <text:p text:style-name="P8"><text:soft-page-break/>- orario inizio/fine</text:p>
      <text:p text:style-name="P8">- km percorsi</text:p>
      <text:p text:style-name="P8">- operatori utilizzati </text:p>
      <text:p text:style-name="P8">b. consumo carburante sulla base dei km percorsi desumibili dal <text:span text:style-name="T22">rendiconto mensile.</text:span> Il <text:span text:style-name="T28">costo </text:span>chilometrico comprende l'insieme dei costi per l'utilizzo del mezzo quali benzina, manutenzione assicurazione, ammortamenti etc.</text:p>
      <text:p text:style-name="P8"/>
      <text:p text:style-name="P8">Il rimborso verrà riconosciuto mensilmente, dietro rendicontazione, in base al chilometraggio effettuato, moltiplicato per € <text:span text:style-name="T18">1</text:span>,00 al Km. </text:p>
      <text:p text:style-name="P8"/>
      <text:p text:style-name="P20">ART. 6 DURATA</text:p>
      <text:p text:style-name="P11"/>
      <text:p text:style-name="P8"><text:span text:style-name="T5">La convenzione avrà durata </text:span><text:span text:style-name="T13">annuale, dodici mesi dalla data di sottoscrizione</text:span><text:span text:style-name="T5">.</text:span></text:p>
      <text:p text:style-name="P3">L’Ente avrà facoltà di rinnovare la convenzione, previo provvedimento espresso, da comunicarsi con un preavviso di almeno 30 giorni rispetto alla scadenza.</text:p>
      <text:p text:style-name="P8"/>
      <text:p text:style-name="P11"/>
      <text:p text:style-name="P20">ART. 7 CONTROLLI</text:p>
      <text:p text:style-name="P11"/>
      <text:p text:style-name="P11">L’Amministrazione Comunale di <text:span text:style-name="T29">M</text:span><text:span text:style-name="T23">alnate</text:span> assicura il controllo e la vigilanza delle prestazioni erogate dall’Associazione attraverso la verifica periodica del perseguimento degli obiettivi in rapporto alle attività oggetto della convenzione riservandosi di apportare tutte le variazioni che dovesse ritenere utili ai fini della buona riuscita delle azioni ivi contemplate, senza che ciò comporti ulteriori oneri a carico dell’Associazione.</text:p>
      <text:p text:style-name="P11"/>
      <text:p text:style-name="P11">L’Associazione è tenuta alla puntuale esecuzione della convenzione apportandovi le variazioni richieste dall’Amministrazione Comunale.</text:p>
      <text:p text:style-name="P11"/>
      <text:p text:style-name="P20"/>
      <text:p text:style-name="P20">ART. 8 RESPONSABILITÀ</text:p>
      <text:p text:style-name="P11"/>
      <text:p text:style-name="P11">L’Associazione è l’unica e sola responsabile nei rapporti con gli utenti e con i terzi in genere per i rischi derivanti dallo svolgimento del servizio.</text:p>
      <text:p text:style-name="P11"/>
      <text:p text:style-name="P8">Ogni responsabilità per danni che, in relazione all’espletamento del Servizio o per cause ad esso connesse derivassero al Comune o a terzi, a cose o a persone, si intenderà senza riserva o eccezioni a totale carico dell’ETS.</text:p>
      <text:p text:style-name="P8"/>
      <text:p text:style-name="P8">L’ETS è tenuto a contrarre adeguate polizze assicurative per garanzia di sinistri e per responsabilità civile verso terzi che possano derivare dagli operatori durante l’espletamento del servizio, esonerando il Comune da ogni responsabilità al riguardo.</text:p>
      <text:p text:style-name="P8">A tal fine dovrà provvedere, prima dell’inizio del Servizio, alla stipula di apposita polizza assicurativa per la copertura della responsabilità civile e dei rischi connessi all’esecuzione del Servizio, con massimale unico adeguato al rischio e comunque non inferiore a €<text:span text:style-name="T19"> </text:span><text:span text:style-name="T20">1</text:span><text:span text:style-name="T19">.500.000,00.=</text:span> per ogni sinistro.</text:p>
      <text:p text:style-name="P8">L’ETS è pure responsabile dell’operato e del contegno dei volontari e degli eventuali danni che dal personale o dai mezzi potessero derivare al Comune o a terzi.</text:p>
      <text:p text:style-name="P8">L’ETS garantisce che i propri aderenti che prestano attività di volontariato nel servizio di trasporto, siano essi autisti o accompagnatori, sono coperti da assicurazione contro gli infortuni, malattie e responsabilità civile verso terzi, come stabilito dall’art. 4 della Legge 11 agosto 1991, n.266 e dall’art. 4 comma 6 della Legge regionale 14 febbraio 2008, n. 1.</text:p>
      <text:p text:style-name="P11"/>
      <text:p text:style-name="P13"><text:soft-page-break/>Ogni responsabilità per danni che, in relazione all’espletamento del Servizio o per cause ad esso connesse derivassero al Comune o a terzi, a cose o a persone, si intenderà senza riserva o eccezioni a totale carico dell’ETS.</text:p>
      <text:p text:style-name="P13"/>
      <text:p text:style-name="P13">L’ETS è tenuto a contrarre adeguate polizze assicurative per garanzia di sinistri e per responsabilità civile verso terzi che possano derivare dagli operatori durante l’espletamento del servizio, esonerando il Comune da ogni responsabilità al riguardo.</text:p>
      <text:p text:style-name="P13">A tal fine dovrà provvedere, prima dell’inizio del Servizio, alla stipula di apposita polizza assicurativa per la copertura della responsabilità civile e dei rischi connessi all’esecuzione del Servizio, con massimale unico adeguato al rischio e comunque non inferiore a €<text:span text:style-name="T19"> </text:span><text:span text:style-name="T20">1</text:span><text:span text:style-name="T19">.500.000,00.=</text:span> per ogni sinistro.</text:p>
      <text:p text:style-name="P13"/>
      <text:p text:style-name="P13">L’ETS è pure responsabile dell’operato e del contegno dei volontari e degli eventuali danni che dal personale o dai mezzi potessero derivare al Comune o a terzi.</text:p>
      <text:p text:style-name="P13">L’ETS garantisce che i propri aderenti che prestano attività di volontariato nel servizio di trasporto, siano essi autisti o accompagnatori, sono coperti da assicurazione contro gli infortuni, malattie e responsabilità civile verso terzi, come stabilito dall’art. 4 della Legge 11 agosto 1991, n.266 e dall’art. 4 comma 6 della Legge regionale 14 febbraio 2008, n. 1.</text:p>
      <text:p text:style-name="P13"/>
      <text:p text:style-name="P14">A norma dell’articolo 18 del Codice del Terzo settore, l'Associazione <text:span text:style-name="T34">è tenuta ad </text:span>assicurare i propri volontari da infortuni e malattie, connessi allo svolgimento dell'attività di volontariato, nonché per la responsabilità civile verso i terzi <text:span text:style-name="T34">comunicando al comune i seguenti dati (</text:span>polizza assicurativa, <text:s/>rilasciata da Agenzia di, numero, data, scadenza<text:span text:style-name="T34">)</text:span>.</text:p>
      <text:p text:style-name="P11"/>
      <text:p text:style-name="P20">ART.9 RISOLUZIONE</text:p>
      <text:p text:style-name="P11"/>
      <text:p text:style-name="P11">Ai sensi dell’articolo 1456 del Codice civile, Il Comune ha facoltà di risolvere la presente per ogni violazione o inadempimento delle obbligazioni assunte dall’Associazione.</text:p>
      <text:p text:style-name="P11">Inoltre il Comune può risolvere la presente:</text:p>
      <text:p text:style-name="P11">- qualora l’Associazione vìoli leggi, regolamenti anche comunali, ordinanze o prescrizioni delle autorità competenti;</text:p>
      <text:p text:style-name="P11">- qualora l’Associazione venga sciolta e posta in liquidazione, ovvero si determini una sostanziale modifica nell’assetto associativo tale da far venir meno il rapporto fiduciario con il Comune<text:span text:style-name="T1">.</text:span></text:p>
      <text:p text:style-name="P11">La risoluzione è efficace decorsi giorni trenta dalla comunicazione in forma scritta ad opera del Comune<text:span text:style-name="T1">.</text:span></text:p>
      <text:p text:style-name="P11"/>
      <text:p text:style-name="P20">ART.10 CONTROVERSIE</text:p>
      <text:p text:style-name="P9">I rapporti tra Comune ed Associazione si svolgono ispirandosi ai principi della leale collaborazione, <text:span text:style-name="T5">correttezza (art. 1175 del Codice civile), buona fede (artt. 1337 e 1366 del Codice civile).</text:span></text:p>
      <text:p text:style-name="P9"><text:span text:style-name="T5">Per qualunque controversia che dovesse insorgere e per la quale non si riesca ad addivenire ad un accordo tra le Parti, è competente il Foro di </text:span><text:span text:style-name="T15">Varese</text:span><text:span text:style-name="T5">.</text:span></text:p>
      <text:p text:style-name="P9"/>
      <text:p text:style-name="P20">ART.11 RINVIO</text:p>
      <text:p text:style-name="P11">Per tutto quanto qui non previsto e normato, il Comune ed Associazione rinviano al codice civile ed alla normativa richiamata nelle premesse. Eventuali novelle legislative e regolamentari troveranno applicazione automatica, senza la necessità di provvedere ad integrazione o rettifica della presente</text:p>
      <text:p text:style-name="P11"/>
      <text:p text:style-name="P11"/>
      <text:p text:style-name="P20">SPESE CONTRATTUALI</text:p>
      <text:p text:style-name="P11"><text:soft-page-break/>Le spese, i diritti, le imposte riferibili alla stipula della presente sono a carico dell’Associazione.</text:p>
      <text:p text:style-name="P11">Il Comune ed Associazione provvederanno a registrazione esclusivamente in caso d’uso (art. 6 del DPR 131/1986).</text:p>
      <text:p text:style-name="P11"/>
      <text:p text:style-name="P11">Il Comune ed Associazione hanno letto la presente e l’hanno ritenuta conforme alle loro volontà.</text:p>
      <text:p text:style-name="P11">Approvandola e confermandola in ogni paragrafo e articolo, la sottoscrivono.</text:p>
      <text:p text:style-name="P11"/>
      <text:p text:style-name="P20"/>
      <text:p text:style-name="P21">PER IL COMUNE <text:s text:c="65"/>PER L’ASSOCIAZIONE</text:p>
      <text:p text:style-name="P11">La Responsabile dell’Area Servizi</text:p>
      <text:p text:style-name="P11">alla Persona <text:s text:c="82"/>Il Presidente</text:p>
      <text:p text:style-name="P15"><text:span text:style-name="T24"><text:s text:c="73"/></text:span><text:span text:style-name="T26"/></text:p>
      <text:p text:style-name="P11">__________________________ <text:s text:c="42"/><text:span text:style-name="T33">__________________</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2">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2">
  <office:meta>
    <meta:creation-date>2024-07-08T16:19:04.066000000</meta:creation-date>
    <dc:date>2024-08-02T11:52:04.229000000</dc:date>
    <meta:editing-duration>PT3H50M40S</meta:editing-duration>
    <meta:editing-cycles>35</meta:editing-cycles>
    <meta:generator>LibreOffice/7.5.1.2$Windows_X86_64 LibreOffice_project/fcbaee479e84c6cd81291587d2ee68cba099e129</meta:generator>
    <meta:document-statistic meta:table-count="0" meta:image-count="0" meta:object-count="0" meta:page-count="6" meta:paragraph-count="95" meta:word-count="2179" meta:character-count="15364" meta:non-whitespace-character-count="12998"/>
  </office:meta>
</office:document-meta>
</file>