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, Italic" style:font-family-generic="script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OpenSymbol2" svg:font-family="OpenSymbol, 'Arial Unicode MS'"/>
    <style:font-face style:name="SimSun" svg:font-family="SimSun" style:font-family-generic="system" style:font-pitch="variable"/>
    <style:font-face style:name="StarSymbol" svg:font-family="StarSymbol" style:font-charset="x-symbol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charset="x-symbol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Calibri" fo:font-size="14pt" style:text-underline-style="none" fo:font-weight="bold" fo:background-color="transparent" style:font-size-asian="14pt" style:font-weight-asian="bold" style:font-name-complex="Calibri" style:font-size-complex="14pt" style:font-weight-complex="bold"/>
    </style:style>
    <style:style style:name="P2" style:family="paragraph" style:parent-style-name="Standard">
      <style:text-properties style:font-name="Calibri" fo:font-size="14pt" style:text-underline-style="solid" style:text-underline-width="auto" style:text-underline-color="font-color" fo:font-weight="bold" style:font-size-asian="14pt" style:font-weight-asian="bold" style:font-name-complex="Calibri" style:font-size-complex="14pt"/>
    </style:style>
    <style:style style:name="P3" style:family="paragraph" style:parent-style-name="Standard">
      <style:text-properties style:font-name="Calibri" fo:font-size="14pt" style:text-underline-style="solid" style:text-underline-width="auto" style:text-underline-color="font-color" fo:font-weight="bold" style:font-size-asian="14pt" style:font-weight-asian="bold" style:font-name-complex="Calibri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4pt" style:text-underline-style="solid" style:text-underline-width="auto" style:text-underline-color="font-color" fo:font-weight="bold" style:font-size-asian="14pt" style:font-weight-asian="bold" style:font-name-complex="Calibri" style:font-size-complex="14pt" style:font-weight-complex="bold"/>
    </style:style>
    <style:style style:name="P5" style:family="paragraph" style:parent-style-name="Standard">
      <style:text-properties style:font-name="Calibri" fo:font-size="14pt" style:text-underline-style="solid" style:text-underline-width="auto" style:text-underline-color="font-color" fo:font-weight="bold" fo:background-color="transparent" style:font-size-asian="14pt" style:font-weight-asian="bold" style:font-name-complex="Calibri" style:font-size-complex="14pt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4pt" style:text-underline-style="solid" style:text-underline-width="auto" style:text-underline-color="font-color" fo:font-weight="bold" fo:background-color="transparent" style:font-size-asian="14pt" style:font-weight-asian="bold" style:font-name-complex="Calibri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14pt" fo:font-style="normal" style:text-underline-style="solid" style:text-underline-width="auto" style:text-underline-color="font-color" fo:font-weight="bold" fo:background-color="transparent" style:font-size-asian="14pt" style:font-style-asian="normal" style:font-weight-asian="bold" style:font-name-complex="Calibri" style:font-size-complex="14pt" style:font-style-complex="normal" style:font-weight-complex="bold"/>
    </style:style>
    <style:style style:name="P8" style:family="paragraph" style:parent-style-name="Standard">
      <style:text-properties style:font-name="Calibri" style:font-name-complex="Calibri"/>
    </style:style>
    <style:style style:name="P9" style:family="paragraph" style:parent-style-name="Standard">
      <style:paragraph-properties>
        <style:tab-stops>
          <style:tab-stop style:position="0cm"/>
          <style:tab-stop style:position="0.635cm"/>
        </style:tab-stops>
      </style:paragraph-properties>
      <style:text-properties style:font-name="Calibri" style:font-name-complex="Calibri"/>
    </style:style>
    <style:style style:name="P10" style:family="paragraph" style:parent-style-name="Standard">
      <style:paragraph-properties fo:text-align="justify" style:justify-single-word="false"/>
      <style:text-properties style:font-name="Calibri" style:font-name-complex="Calibri"/>
    </style:style>
    <style:style style:name="P11" style:family="paragraph" style:parent-style-name="Standard">
      <style:paragraph-properties fo:text-align="justify" style:justify-single-word="false">
        <style:tab-stops>
          <style:tab-stop style:position="0.635cm"/>
          <style:tab-stop style:position="1.27cm"/>
        </style:tab-stops>
      </style:paragraph-properties>
      <style:text-properties style:font-name="Calibri" style:font-name-complex="Calibri"/>
    </style:style>
    <style:style style:name="P12" style:family="paragraph" style:parent-style-name="Table_20_Contents">
      <style:paragraph-properties fo:text-align="justify" style:justify-single-word="false"/>
      <style:text-properties style:font-name="Calibri" style:font-name-complex="Calibri"/>
    </style:style>
    <style:style style:name="P13" style:family="paragraph" style:parent-style-name="Standard">
      <style:paragraph-properties fo:text-align="start" style:justify-single-word="false"/>
      <style:text-properties style:font-name="Calibri" style:font-name-complex="Calibri"/>
    </style:style>
    <style:style style:name="P14" style:family="paragraph" style:parent-style-name="Standard">
      <style:paragraph-properties fo:text-align="center" style:justify-single-word="false"/>
      <style:text-properties style:font-name="Calibri" style:font-name-complex="Calibri"/>
    </style:style>
    <style:style style:name="P15" style:family="paragraph" style:parent-style-name="Standard">
      <style:paragraph-properties fo:line-height="150%"/>
      <style:text-properties style:font-name="Calibri" style:font-name-complex="Calibri"/>
    </style:style>
    <style:style style:name="P16" style:family="paragraph" style:parent-style-name="Standard">
      <style:paragraph-properties fo:text-align="justify" style:justify-single-word="false"/>
      <style:text-properties style:font-name="Calibri" officeooo:rsid="00145dd9" officeooo:paragraph-rsid="00145dd9" style:font-name-complex="Calibri"/>
    </style:style>
    <style:style style:name="P17" style:family="paragraph" style:parent-style-name="Standard">
      <style:text-properties style:font-name="Calibri" fo:background-color="#ffff00" style:font-name-complex="Calibri"/>
    </style:style>
    <style:style style:name="P18" style:family="paragraph" style:parent-style-name="Standard">
      <style:paragraph-properties fo:text-align="center" style:justify-single-word="false"/>
      <style:text-properties style:font-name="Calibri" fo:background-color="transparent" style:font-name-complex="Calibri"/>
    </style:style>
    <style:style style:name="P19" style:family="paragraph" style:parent-style-name="Standard">
      <style:paragraph-properties fo:text-align="justify" style:justify-single-word="false"/>
      <style:text-properties style:font-name="Calibri" fo:background-color="transparent" style:font-name-complex="Calibri"/>
    </style:style>
    <style:style style:name="P20" style:family="paragraph" style:parent-style-name="Standard">
      <style:paragraph-properties fo:text-align="start" style:justify-single-word="false"/>
      <style:text-properties style:font-name="Calibri" fo:background-color="transparent" style:font-name-complex="Calibri"/>
    </style:style>
    <style:style style:name="P21" style:family="paragraph" style:parent-style-name="Standard">
      <style:paragraph-properties fo:text-align="start" style:justify-single-word="false"/>
      <style:text-properties style:font-name="Calibri" officeooo:paragraph-rsid="0025e00c" fo:background-color="transparent" style:font-name-complex="Calibri"/>
    </style:style>
    <style:style style:name="P22" style:family="paragraph" style:parent-style-name="Standard">
      <style:paragraph-properties fo:padding="0.074cm" fo:border-left="none" fo:border-right="none" fo:border-top="none" fo:border-bottom="0.06pt solid #000000" style:join-border="false"/>
      <style:text-properties style:font-name="Calibri" fo:background-color="transparent" style:font-name-complex="Calibri"/>
    </style:style>
    <style:style style:name="P23" style:family="paragraph" style:parent-style-name="Standard">
      <style:paragraph-properties fo:text-align="justify" style:justify-single-word="false">
        <style:tab-stops>
          <style:tab-stop style:position="11.033cm"/>
        </style:tab-stops>
      </style:paragraph-properties>
      <style:text-properties style:font-name="Calibri" fo:background-color="transparent"/>
    </style:style>
    <style:style style:name="P24" style:family="paragraph" style:parent-style-name="Standard">
      <style:paragraph-properties fo:text-align="justify" style:justify-single-word="false"/>
      <style:text-properties style:font-name="Calibri" fo:font-size="12pt" style:text-underline-style="none" fo:font-weight="normal" fo:background-color="transparent" style:font-size-asian="12pt" style:font-weight-asian="normal" style:font-name-complex="Calibri" style:font-size-complex="12pt" style:font-weight-complex="normal"/>
    </style:style>
    <style:style style:name="P25" style:family="paragraph" style:parent-style-name="Standard">
      <style:paragraph-properties fo:text-align="center" style:justify-single-word="false"/>
      <style:text-properties style:font-name="Calibri" fo:font-size="12pt" style:text-underline-style="none" fo:font-weight="normal" style:font-size-asian="12pt" style:font-weight-asian="normal" style:font-name-complex="Calibri" style:font-size-complex="12pt" style:font-weight-complex="normal"/>
    </style:style>
    <style:style style:name="P26" style:family="paragraph" style:parent-style-name="Standard">
      <style:paragraph-properties fo:text-align="center" style:justify-single-word="false"/>
      <style:text-properties style:font-name="Calibri" fo:font-size="12pt" style:text-underline-style="none" fo:font-weight="bold" style:font-size-asian="12pt" style:font-weight-asian="bold" style:font-name-complex="Calibri" style:font-size-complex="12pt" style:font-weight-complex="bold"/>
    </style:style>
    <style:style style:name="P27" style:family="paragraph" style:parent-style-name="Standard">
      <style:paragraph-properties fo:text-align="justify" style:justify-single-word="false"/>
      <style:text-properties style:font-name="Calibri" fo:font-size="12pt" style:font-size-asian="12pt" style:font-name-complex="Calibri" style:font-size-complex="12pt"/>
    </style:style>
    <style:style style:name="P28" style:family="paragraph" style:parent-style-name="Standard">
      <style:text-properties style:font-name="Calibri" fo:font-size="12pt" fo:font-style="italic" style:font-name-asian="Calibri1" style:font-size-asian="12pt" style:font-style-asian="italic" style:font-name-complex="Calibri" style:font-size-complex="12pt" style:font-style-complex="italic"/>
    </style:style>
    <style:style style:name="P29" style:family="paragraph" style:parent-style-name="Standard">
      <style:text-properties style:font-name="Calibri" style:text-underline-style="none" fo:font-weight="normal" style:font-weight-asian="normal" style:font-name-complex="Calibri" style:font-weight-complex="normal"/>
    </style:style>
    <style:style style:name="P30" style:family="paragraph" style:parent-style-name="Standard">
      <style:paragraph-properties fo:text-align="justify" style:justify-single-word="false"/>
      <style:text-properties style:font-name="Calibri" style:text-underline-style="none" style:font-name-complex="Calibri"/>
    </style:style>
    <style:style style:name="P31" style:family="paragraph" style:parent-style-name="Standard">
      <style:paragraph-properties fo:text-align="justify" style:justify-single-word="false"/>
      <style:text-properties style:font-name="Calibri" style:text-underline-style="solid" style:text-underline-width="auto" style:text-underline-color="font-color" fo:background-color="transparent" style:font-name-complex="Calibri"/>
    </style:style>
    <style:style style:name="P32" style:family="paragraph" style:parent-style-name="Standard">
      <style:paragraph-properties fo:text-align="justify" style:justify-single-word="false"/>
      <style:text-properties style:font-name="Calibri" fo:font-style="italic" fo:font-weight="bold" fo:background-color="#ffffff" style:font-style-asian="italic" style:font-weight-asian="bold" style:font-name-complex="Calibri" style:font-weight-complex="bold"/>
    </style:style>
    <style:style style:name="P33" style:family="paragraph" style:parent-style-name="Standard">
      <style:paragraph-properties fo:margin-left="0cm" fo:margin-right="0.496cm" fo:text-align="justify" style:justify-single-word="false" fo:text-indent="0cm" style:auto-text-indent="false"/>
      <style:text-properties style:font-name="Calibri" fo:font-style="italic" fo:font-weight="bold" fo:background-color="#ffffff" style:font-style-asian="italic" style:font-weight-asian="bold" style:font-name-complex="Calibri" style:font-style-complex="italic" style:font-weight-complex="bold"/>
    </style:style>
    <style:style style:name="P34" style:family="paragraph" style:parent-style-name="Standard">
      <style:paragraph-properties fo:margin-left="0cm" fo:margin-right="0.496cm" fo:text-align="justify" style:justify-single-word="false" fo:text-indent="0cm" style:auto-text-indent="false"/>
      <style:text-properties style:font-name="Calibri" fo:font-style="italic" fo:font-weight="bold" fo:background-color="transparent" style:font-style-asian="italic" style:font-weight-asian="bold" style:font-name-complex="Calibri" style:font-style-complex="italic" style:font-weight-complex="bold"/>
    </style:style>
    <style:style style:name="P35" style:family="paragraph" style:parent-style-name="Standard">
      <style:text-properties style:font-name="Calibri" fo:font-style="italic" fo:background-color="#ffffff" style:font-style-asian="italic" style:font-name-complex="Calibri"/>
    </style:style>
    <style:style style:name="P36" style:family="paragraph" style:parent-style-name="Standard">
      <style:paragraph-properties fo:text-align="center" style:justify-single-word="false"/>
      <style:text-properties style:font-name="Calibri" fo:font-weight="bold" style:font-weight-asian="bold" style:font-name-complex="Calibri" style:font-weight-complex="bold"/>
    </style:style>
    <style:style style:name="P37" style:family="paragraph" style:parent-style-name="Standard">
      <style:paragraph-properties fo:text-align="justify" style:justify-single-word="false"/>
      <style:text-properties style:font-name="Calibri" fo:background-color="#ffffff" style:font-name-complex="Calibri"/>
    </style:style>
    <style:style style:name="P38" style:family="paragraph" style:parent-style-name="Standard">
      <style:paragraph-properties fo:margin-top="0cm" fo:margin-bottom="0cm" loext:contextual-spacing="false" fo:text-align="justify" style:justify-single-word="false"/>
      <style:text-properties style:font-name="Calibri" officeooo:paragraph-rsid="00230435" fo:background-color="#ffffff" style:font-name-complex="Calibri"/>
    </style:style>
    <style:style style:name="P39" style:family="paragraph" style:parent-style-name="Standard">
      <style:text-properties fo:background-color="transparent"/>
    </style:style>
    <style:style style:name="P40" style:family="paragraph" style:parent-style-name="Standard">
      <style:paragraph-properties fo:text-align="justify" style:justify-single-word="false"/>
    </style:style>
    <style:style style:name="P41" style:family="paragraph" style:parent-style-name="Standard">
      <style:text-properties fo:font-weight="bold" style:font-weight-asian="bold" style:font-weight-complex="bold"/>
    </style:style>
    <style:style style:name="P42" style:family="paragraph" style:parent-style-name="Standard">
      <style:text-properties style:font-name="Garamond" fo:font-size="14pt" style:font-size-asian="14pt" style:font-name-complex="Garamond" style:font-size-complex="11pt"/>
    </style:style>
    <style:style style:name="P43" style:family="paragraph" style:parent-style-name="Standard">
      <style:paragraph-properties style:text-autospace="none"/>
      <style:text-properties style:font-name="Calibri1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P44" style:family="paragraph" style:parent-style-name="Standard">
      <style:paragraph-properties fo:text-align="center" style:justify-single-word="false"/>
      <style:text-properties style:font-name="Calibri1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P45" style:family="paragraph" style:parent-style-name="Standard">
      <style:paragraph-properties fo:text-align="start" style:justify-single-word="false"/>
      <style:text-properties style:font-name="Calibri1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P46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47" style:family="paragraph" style:parent-style-name="Standard">
      <style:paragraph-properties fo:text-align="center" style:justify-single-word="false"/>
    </style:style>
    <style:style style:name="P48" style:family="paragraph" style:parent-style-name="Heading_20_5" style:master-page-name="Standard">
      <style:paragraph-properties style:page-number="auto"/>
    </style:style>
    <style:style style:name="P49" style:family="paragraph" style:parent-style-name="Heading_20_5">
      <style:text-properties style:font-name="Calibri" fo:font-size="16pt" officeooo:paragraph-rsid="0025e00c" style:font-size-asian="16pt" style:font-name-complex="Calibri" style:font-size-complex="16pt"/>
    </style:style>
    <style:style style:name="P50" style:family="paragraph" style:parent-style-name="Heading_20_7">
      <style:paragraph-properties fo:margin-top="0cm" fo:margin-bottom="0cm" loext:contextual-spacing="false"/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51" style:family="paragraph" style:parent-style-name="Heading_20_7">
      <style:paragraph-properties fo:text-align="justify" style:justify-single-word="false"/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52" style:family="paragraph" style:parent-style-name="Heading_20_8">
      <style:paragraph-properties fo:text-align="center" style:justify-single-word="false" fo:break-before="page"/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53" style:family="paragraph" style:parent-style-name="Heading_20_8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54" style:family="paragraph" style:parent-style-name="Heading_20_9">
      <style:text-properties style:font-name="Calibri" fo:font-style="italic" style:font-style-asian="italic" style:font-name-complex="Calibri"/>
    </style:style>
    <style:style style:name="P55" style:family="paragraph" style:parent-style-name="Heading_20_9">
      <style:paragraph-properties fo:text-align="justify" style:justify-single-word="false"/>
      <style:text-properties style:font-name="Calibri" fo:font-style="italic" style:font-style-asian="italic" style:font-name-complex="Calibri"/>
    </style:style>
    <style:style style:name="P56" style:family="paragraph" style:parent-style-name="Standard" style:list-style-name="L1">
      <style:paragraph-properties fo:text-align="justify" style:justify-single-word="false"/>
      <style:text-properties style:font-name="Calibri" fo:font-size="12pt" style:text-underline-style="none" fo:font-weight="normal" fo:background-color="transparent" style:font-size-asian="12pt" style:font-weight-asian="normal" style:font-name-complex="Calibri" style:font-size-complex="12pt" style:font-weight-complex="normal"/>
    </style:style>
    <style:style style:name="P57" style:family="paragraph" style:parent-style-name="Standard" style:list-style-name="WW8Num8">
      <style:paragraph-properties fo:text-align="justify" style:justify-single-word="false"/>
      <style:text-properties style:font-name="Calibri" fo:font-size="12pt" style:text-underline-style="none" fo:font-weight="normal" fo:background-color="transparent" style:font-size-asian="12pt" style:font-weight-asian="normal" style:font-name-complex="Calibri" style:font-size-complex="12pt" style:font-weight-complex="normal"/>
    </style:style>
    <style:style style:name="P58" style:family="paragraph" style:parent-style-name="Standard" style:list-style-name="WW8Num6">
      <style:paragraph-properties fo:text-align="justify" style:justify-single-word="false"/>
      <style:text-properties style:font-name="Calibri" fo:font-size="12pt" style:text-underline-style="none" fo:font-weight="normal" fo:background-color="transparent" style:font-size-asian="12pt" style:font-weight-asian="normal" style:font-name-complex="Calibri" style:font-size-complex="12pt" style:font-weight-complex="normal"/>
    </style:style>
    <style:style style:name="P59" style:family="paragraph" style:parent-style-name="Standard" style:list-style-name="WW8Num6">
      <style:paragraph-properties fo:text-align="justify" style:justify-single-word="false"/>
      <style:text-properties style:font-name="Calibri" style:font-name-complex="Calibri"/>
    </style:style>
    <style:style style:name="P60" style:family="paragraph" style:parent-style-name="Standard" style:list-style-name="WW8Num3">
      <style:paragraph-properties fo:margin-left="0.751cm" fo:margin-right="0cm" fo:text-align="justify" style:justify-single-word="false" fo:text-indent="-0.116cm" style:auto-text-indent="false">
        <style:tab-stops>
          <style:tab-stop style:position="0.635cm"/>
        </style:tab-stops>
      </style:paragraph-properties>
      <style:text-properties style:font-name="Calibri" style:font-name-complex="Calibri"/>
    </style:style>
    <style:style style:name="P61" style:family="paragraph" style:parent-style-name="Standard" style:list-style-name="WW8Num3">
      <style:paragraph-properties fo:margin-left="0.635cm" fo:margin-right="0cm" fo:text-align="justify" style:justify-single-word="false" fo:text-indent="0cm" style:auto-text-indent="false">
        <style:tab-stops>
          <style:tab-stop style:position="0.635cm"/>
          <style:tab-stop style:position="1.27cm"/>
        </style:tab-stops>
      </style:paragraph-properties>
      <style:text-properties style:font-name="Calibri" style:font-name-complex="Calibri"/>
    </style:style>
    <style:style style:name="P62" style:family="paragraph" style:parent-style-name="Standard" style:list-style-name="WW8Num3">
      <style:paragraph-properties fo:margin-left="1.3cm" fo:margin-right="0cm" fo:text-align="justify" style:justify-single-word="false" fo:orphans="2" fo:widows="2" fo:hyphenation-ladder-count="no-limit" fo:text-indent="-0.639cm" style:auto-text-indent="false" style:writing-mode="lr-tb">
        <style:tab-stops>
          <style:tab-stop style:position="0.635cm"/>
          <style:tab-stop style:position="1.27cm"/>
        </style:tab-stops>
      </style:paragraph-properties>
      <style:text-properties style:font-name="Calibri" style:font-name-complex="Calibri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3" style:family="paragraph" style:parent-style-name="Standard" style:list-style-name="WW8Num9">
      <style:paragraph-properties fo:text-align="justify" style:justify-single-word="false"/>
      <style:text-properties style:font-name="Calibri" style:font-name-complex="Calibri"/>
    </style:style>
    <style:style style:name="P64" style:family="paragraph" style:parent-style-name="Standard" style:list-style-name="L4">
      <style:paragraph-properties fo:text-align="justify" style:justify-single-word="false"/>
      <style:text-properties style:font-name="Calibri" officeooo:paragraph-rsid="00276427" style:font-name-complex="Calibri"/>
    </style:style>
    <style:style style:name="P65" style:family="paragraph" style:parent-style-name="Standard" style:list-style-name="L4">
      <style:paragraph-properties fo:text-align="justify" style:justify-single-word="false"/>
      <style:text-properties style:font-name="Calibri" style:font-name-complex="Calibri"/>
    </style:style>
    <style:style style:name="P66" style:family="paragraph" style:parent-style-name="Standard" style:list-style-name="L5">
      <style:paragraph-properties fo:text-align="justify" style:justify-single-word="false"/>
      <style:text-properties style:font-name="Calibri" style:font-name-complex="Calibri"/>
    </style:style>
    <style:style style:name="P67" style:family="paragraph" style:parent-style-name="Standard" style:list-style-name="L6">
      <style:paragraph-properties fo:text-align="justify" style:justify-single-word="false"/>
      <style:text-properties style:font-name="Calibri" style:font-name-complex="Calibri"/>
    </style:style>
    <style:style style:name="P68" style:family="paragraph" style:parent-style-name="Standard" style:list-style-name="L7">
      <style:paragraph-properties fo:text-align="justify" style:justify-single-word="false"/>
      <style:text-properties style:font-name="Calibri" style:font-name-complex="Calibri"/>
    </style:style>
    <style:style style:name="P69" style:family="paragraph" style:parent-style-name="Standard" style:list-style-name="L2">
      <style:text-properties style:font-name="Calibri" style:font-name-complex="Calibri"/>
    </style:style>
    <style:style style:name="P70" style:family="paragraph" style:parent-style-name="Standard" style:list-style-name="WW8Num11">
      <style:text-properties style:font-name="Calibri" style:font-name-complex="Calibri"/>
    </style:style>
    <style:style style:name="P71" style:family="paragraph" style:parent-style-name="Standard" style:list-style-name="WW8Num4">
      <style:paragraph-properties>
        <style:tab-stops>
          <style:tab-stop style:position="0cm"/>
          <style:tab-stop style:position="0.635cm"/>
        </style:tab-stops>
      </style:paragraph-properties>
      <style:text-properties style:font-name="Calibri" style:font-name-complex="Calibri"/>
    </style:style>
    <style:style style:name="P72" style:family="paragraph" style:parent-style-name="Standard" style:list-style-name="WW8Num5">
      <style:paragraph-properties fo:line-height="150%"/>
      <style:text-properties style:font-name="Calibri" style:font-name-complex="Calibri"/>
    </style:style>
    <style:style style:name="P73" style:family="paragraph" style:parent-style-name="Standard" style:list-style-name="WW8Num10">
      <style:paragraph-properties fo:text-align="justify" style:justify-single-word="false"/>
      <style:text-properties style:font-name="Calibri" fo:background-color="transparent" style:font-name-complex="Calibri"/>
    </style:style>
    <style:style style:name="P74" style:family="paragraph" style:parent-style-name="Standard" style:list-style-name="WW8Num3">
      <style:paragraph-properties fo:margin-left="0.635cm" fo:margin-right="0cm" fo:text-align="justify" style:justify-single-word="false" fo:text-indent="0cm" style:auto-text-indent="false">
        <style:tab-stops>
          <style:tab-stop style:position="0.635cm"/>
          <style:tab-stop style:position="1.27cm"/>
        </style:tab-stops>
      </style:paragraph-properties>
      <style:text-properties style:font-name="Calibri" fo:background-color="transparent" style:font-name-complex="Calibri"/>
    </style:style>
    <style:style style:name="P75" style:family="paragraph" style:parent-style-name="Standard" style:list-style-name="WW8Num9">
      <style:paragraph-properties fo:text-align="justify" style:justify-single-word="false"/>
      <style:text-properties style:font-name="Calibri" fo:background-color="transparent" style:font-name-complex="Calibri"/>
    </style:style>
    <style:style style:name="P76" style:family="paragraph" style:parent-style-name="Standard" style:list-style-name="L3">
      <style:paragraph-properties fo:text-align="justify" style:justify-single-word="false"/>
      <style:text-properties style:font-name="Calibri" officeooo:paragraph-rsid="0025e00c" fo:background-color="transparent" style:font-name-complex="Calibri"/>
    </style:style>
    <style:style style:name="P77" style:family="paragraph" style:parent-style-name="Standard" style:list-style-name="L3">
      <style:paragraph-properties fo:text-align="justify" style:justify-single-word="false"/>
      <style:text-properties style:font-name="Calibri" fo:background-color="transparent" style:font-name-complex="Calibri"/>
    </style:style>
    <style:style style:name="P78" style:family="paragraph" style:parent-style-name="Standard" style:list-style-name="WW8Num9">
      <style:paragraph-properties fo:text-align="justify" style:justify-single-word="false"/>
      <style:text-properties style:font-name="Calibri" style:text-underline-style="none" fo:background-color="transparent" style:font-name-complex="Calibri"/>
    </style:style>
    <style:style style:name="P79" style:family="paragraph" style:parent-style-name="Standard" style:list-style-name="L8">
      <style:paragraph-properties fo:line-height="150%"/>
      <style:text-properties style:font-name="Calibri" fo:font-weight="bold" style:font-weight-asian="bold" style:font-name-complex="Calibri"/>
    </style:style>
    <style:style style:name="P80" style:family="paragraph" style:parent-style-name="Standard" style:list-style-name="WW8Num10">
      <style:paragraph-properties fo:text-align="justify" style:justify-single-word="false"/>
    </style:style>
    <style:style style:name="P81" style:family="paragraph" style:parent-style-name="Standard" style:list-style-name="WW8Num3">
      <style:paragraph-properties fo:margin-left="0.635cm" fo:margin-right="0cm" fo:text-align="justify" style:justify-single-word="false" fo:text-indent="0cm" style:auto-text-indent="false">
        <style:tab-stops>
          <style:tab-stop style:position="0.635cm"/>
          <style:tab-stop style:position="1.27cm"/>
        </style:tab-stops>
      </style:paragraph-properties>
    </style:style>
    <style:style style:name="P82" style:family="paragraph" style:parent-style-name="Standard" style:list-style-name="L8">
      <style:paragraph-properties fo:line-height="150%"/>
    </style:style>
    <style:style style:name="P83" style:family="paragraph" style:parent-style-name="Standard">
      <style:paragraph-properties fo:text-align="end" style:justify-single-word="false"/>
      <style:text-properties style:font-name="Calibri1" fo:font-size="12pt" fo:font-style="italic" fo:font-weight="normal" fo:background-color="#ffffff" style:font-name-asian="Calibri1" style:font-size-asian="12pt" style:font-style-asian="italic" style:font-weight-asian="normal" style:font-name-complex="Calibri1" style:font-size-complex="12pt" style:font-style-complex="italic" style:font-weight-complex="normal"/>
    </style:style>
    <style:style style:name="T1" style:family="text">
      <style:text-properties style:font-name="Calibri" style:font-name-complex="Calibri"/>
    </style:style>
    <style:style style:name="T2" style:family="text">
      <style:text-properties style:font-name="Calibri" style:text-underline-style="none" fo:font-weight="normal" style:font-weight-asian="normal" style:font-name-complex="Calibri" style:font-weight-complex="normal"/>
    </style:style>
    <style:style style:name="T3" style:family="text">
      <style:text-properties style:font-name="Calibri" style:text-underline-style="none" fo:background-color="#ffffff" loext:char-shading-value="0" style:font-name-complex="Calibri"/>
    </style:style>
    <style:style style:name="T4" style:family="text">
      <style:text-properties style:font-name="Calibri" style:text-underline-style="none" style:font-name-complex="Calibri"/>
    </style:style>
    <style:style style:name="T5" style:family="text">
      <style:text-properties style:font-name="Calibri" fo:font-size="12pt" style:text-underline-style="none" fo:font-weight="bold" style:font-size-asian="12pt" style:font-weight-asian="bold" style:font-name-complex="Calibri" style:font-size-complex="12pt" style:font-weight-complex="bold"/>
    </style:style>
    <style:style style:name="T6" style:family="text">
      <style:text-properties style:font-name="Calibri" fo:background-color="transparent" loext:char-shading-value="0" style:font-name-complex="Calibri"/>
    </style:style>
    <style:style style:name="T7" style:family="text">
      <style:text-properties style:font-name="Calibri" fo:font-weight="bold" style:font-weight-asian="bold" style:font-name-complex="Calibri"/>
    </style:style>
    <style:style style:name="T8" style:family="text">
      <style:text-properties style:font-name="Calibri" fo:font-style="italic" style:font-style-asian="italic" style:font-name-complex="Calibri"/>
    </style:style>
    <style:style style:name="T9" style:family="text">
      <style:text-properties style:font-name="Calibri" fo:font-size="10pt" fo:background-color="transparent" loext:char-shading-value="0" style:font-size-asian="10pt" style:font-name-complex="Calibri" style:font-size-complex="10pt"/>
    </style:style>
    <style:style style:name="T10" style:family="text">
      <style:text-properties style:font-name="Calibri" fo:font-size="16pt" style:font-size-asian="16pt" style:font-name-complex="Calibri" style:font-size-complex="16pt"/>
    </style:style>
    <style:style style:name="T11" style:family="text">
      <style:text-properties style:font-name="Calibri" fo:font-size="16pt" officeooo:rsid="0021e9d9" style:font-size-asian="16pt" style:font-name-complex="Calibri" style:font-size-complex="16pt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fo:background-color="transparent" loext:char-shading-value="0"/>
    </style:style>
    <style:style style:name="T14" style:family="text">
      <style:text-properties officeooo:rsid="00145dd9" fo:background-color="transparent" loext:char-shading-value="0"/>
    </style:style>
    <style:style style:name="T15" style:family="text">
      <style:text-properties officeooo:rsid="0016824c" fo:background-color="transparent" loext:char-shading-value="0"/>
    </style:style>
    <style:style style:name="T16" style:family="text">
      <style:text-properties officeooo:rsid="001d887a" fo:background-color="transparent" loext:char-shading-value="0"/>
    </style:style>
    <style:style style:name="T17" style:family="text">
      <style:text-properties fo:font-size="12pt" style:font-name-asian="Calibri1" style:font-size-asian="12pt" style:font-size-complex="12pt" style:font-style-complex="italic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officeooo:rsid="0025e00c" style:font-size-asian="12pt" style:font-size-complex="12pt"/>
    </style:style>
    <style:style style:name="T20" style:family="text">
      <style:text-properties fo:font-size="12pt" officeooo:rsid="0021e9d9" style:font-size-asian="12pt" style:font-size-complex="12pt"/>
    </style:style>
    <style:style style:name="T21" style:family="text">
      <style:text-properties fo:font-size="12pt" officeooo:rsid="0021e9d9" fo:background-color="transparent" loext:char-shading-value="0" style:font-size-asian="12pt" style:font-size-complex="12pt"/>
    </style:style>
    <style:style style:name="T22" style:family="text">
      <style:text-properties fo:font-size="12pt" officeooo:rsid="0025e00c" fo:background-color="transparent" loext:char-shading-value="0" style:font-size-asian="12pt" style:font-size-complex="12pt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style:font-name="Calibri1" style:font-name-complex="Calibri1"/>
    </style:style>
    <style:style style:name="T25" style:family="text">
      <style:text-properties officeooo:rsid="00145dd9"/>
    </style:style>
    <style:style style:name="T26" style:family="text">
      <style:text-properties officeooo:rsid="0015854a"/>
    </style:style>
    <style:style style:name="T27" style:family="text">
      <style:text-properties officeooo:rsid="0017e490"/>
    </style:style>
    <style:style style:name="T28" style:family="text">
      <style:text-properties officeooo:rsid="0019901d"/>
    </style:style>
    <style:style style:name="T29" style:family="text">
      <style:text-properties officeooo:rsid="001cdabc"/>
    </style:style>
    <style:style style:name="T30" style:family="text">
      <style:text-properties officeooo:rsid="001d74b4"/>
    </style:style>
    <style:style style:name="T31" style:family="text">
      <style:text-properties officeooo:rsid="001d887a"/>
    </style:style>
    <style:style style:name="T32" style:family="text">
      <style:text-properties officeooo:rsid="0021e9d9"/>
    </style:style>
    <style:style style:name="T33" style:family="text">
      <style:text-properties officeooo:rsid="00230435"/>
    </style:style>
    <style:style style:name="T34" style:family="text">
      <style:text-properties officeooo:rsid="0025e00c"/>
    </style:style>
    <style:style style:name="T35" style:family="text">
      <style:text-properties officeooo:rsid="00276427"/>
    </style:style>
    <text:list-style style:name="L1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8" text:outline-level="5"><text:span text:style-name="T11">MODALITÀ’ DI </text:span><text:span text:style-name="T10">ACCESSO E </text:span><text:span text:style-name="T11">DI </text:span><text:span text:style-name="T10"><text:s/>PERMANENZA </text:span></text:h>
      <text:h text:style-name="P49" text:outline-level="5">ALLOGGI<text:span text:style-name="T32">O</text:span> DI <text:s/>HOUSING COMUNALE</text:h>
      <text:p text:style-name="P42"/>
      <text:p text:style-name="P7">1. Oggetto</text:p>
      <text:list text:style-name="L1">
        <text:list-item>
          <text:p text:style-name="P56">Il presente <text:span text:style-name="T32">atto </text:span>disciplina le modalità di accesso e le regole di comportamento e gestione degli spazi messi a disposizione dei nuclei familiari che aderiscono al progetto “Temporanea Emergenza Abitativa”, gestito dall'Ufficio <text:span text:style-name="T25">Servizio Sociale</text:span> del Comune di <text:span text:style-name="T25">Malnate</text:span>.</text:p>
        </text:list-item>
        <text:list-item>
          <text:p text:style-name="P56">Le famiglie sono tenute al rispetto di tutte le regole indicate nel presente <text:span text:style-name="T32">atto</text:span>. La mancata osservanza delle medesime potrà comportare l’interruzione del Progetto e quindi l’espulsione dall’alloggio. </text:p>
        </text:list-item>
      </text:list>
      <text:list text:style-name="WW8Num8">
        <text:list-header>
          <text:p text:style-name="P57"/>
        </text:list-header>
      </text:list>
      <text:p text:style-name="P4">2. Finalità</text:p>
      <text:p text:style-name="P27">L'inserimento, di carattere temporaneo, mira a favorire l'inclusione attiva dei soggetti a rischio di marginalità ed esclusione sociale ma che hanno le risorse, le competenze e la volontà di impegnarsi in percorsi di vita che garantiscano l'autonomia. </text:p>
      <text:p text:style-name="P24">L'accoglienza in housing è preceduta dalla definizione di un progetto socio-educativo individualizzato condiviso tra il nucleo, l'assistente sociale inviante e <text:span text:style-name="T32">il servizio sociale </text:span>comunale.</text:p>
      <text:p text:style-name="P1"/>
      <text:p text:style-name="P6">3. Destinatari</text:p>
      <text:list xml:id="list3711745411" text:style-name="WW8Num6">
        <text:list-item>
          <text:p text:style-name="P58">Il Progetto ha l'obiettivo di accogliere in via temporanea utenti <text:s/>in carico al servizio sociale residenti nel Comune di <text:span text:style-name="T25">Malnate</text:span>, con priorità a favore di nuclei famigliari composti prevalentemente da mamme con figli minori, in situazione di grave disagio familiare, economico o abitativo. L'accesso presuppone una valutazione da parte del servizio inviante, un progetto individuale ben strutturato e un tempo massimo di permanenza, durante il quale il servizio inviante dovrà garantire <text:s/>un monitoraggio puntuale che verifichi l'aderenza al progetto e agli accordi presi tra le parti;</text:p>
        </text:list-item>
        <text:list-item>
          <text:p text:style-name="P58">Non possono usufruire dell'accoglienza coloro che, pur avendo i requisiti di cui sopra, hanno problemi di dipendenza da droghe, alcol o altre sostanze;</text:p>
        </text:list-item>
        <text:list-item>
          <text:p text:style-name="P58">Per coloro che, <text:s/>pur avendo i requisiti di cui sopra, presentano disabilità e/o problemi di ordine psichiatrico, l'accoglienza sarà subordinata ad una valutazione approfondita e condivisa tra l'Assistente sociale inviante e gli specialisti che hanno in carico <text:s/>il soggetto.</text:p>
          <text:p text:style-name="P58"/>
        </text:list-item>
      </text:list>
      <text:p text:style-name="P6">4. Progetto</text:p>
      <text:list xml:id="list120938789417922" text:continue-numbering="true" text:style-name="WW8Num6">
        <text:list-header>
          <text:p text:style-name="P58">E' indispensabile che per i possibili destinatari sia stato definito un progetto individuale che:</text:p>
          <text:p text:style-name="P58">- ricomprenda anche il tema abitativo, </text:p>
          <text:p text:style-name="P58">- preveda espressamente tempi certi di realizzazione e di fuoriuscita;</text:p>
          <text:p text:style-name="P58">- contempli un accompagnamento da definirsi di volta in volta in termini di professionalità da impiegare;</text:p>
          <text:p text:style-name="P58">- sia strutturato in maniera tale da prevedere un tempo massimo di permanenza presso gli alloggi in oggetto, pari a <text:span text:style-name="T25">2 anni </text:span>(proroghe comprese);</text:p>
          <text:p text:style-name="P58">- garantisca il monitoraggio del servizio che ha la presa in carico e/o di altro personale incaricato;</text:p>
          <text:p text:style-name="P58">- provveda a dare comunicazione al <text:span text:style-name="T25">servizio sociale</text:span> in merito a modifiche della situazione famigliare tali da comportare variazioni circa il loro stato e il loro tempo di permanenza.</text:p>
          <text:p text:style-name="P59"/>
        </text:list-header>
      </text:list>
      <text:p text:style-name="P10">Tale progetto, sottoscritto dai soggetti sopra richiamati, esplicita pertanto:</text:p>
      <text:list text:style-name="L2">
        <text:list-item>
          <text:p text:style-name="P69">i tempi di permanenza;</text:p>
        </text:list-item>
        <text:list-item>
          <text:p text:style-name="P69"><text:soft-page-break/>le modalità di inserimento;</text:p>
        </text:list-item>
        <text:list-item>
          <text:p text:style-name="P69">le fasi di realizzazione, i tempi di monitoraggio nonché di verifica dell'andamento del percorso;</text:p>
        </text:list-item>
        <text:list-item>
          <text:p text:style-name="P69">la definizione delle responsabilità di ciascun sottoscrittore.</text:p>
        </text:list-item>
      </text:list>
      <text:list text:style-name="WW8Num11">
        <text:list-header>
          <text:p text:style-name="P70"/>
        </text:list-header>
      </text:list>
      <text:p text:style-name="P23"><text:span text:style-name="T29">Il</text:span><text:span text:style-name="T26"> servizio sociale </text:span><text:span text:style-name="T25">comunale</text:span> <text:s/><text:span text:style-name="T29">deve </text:span>prevedere azioni che favoriscano l'autonomia del nucleo e quindi ne facilitino l'indipendenza economica e sociale.</text:p>
      <text:p text:style-name="P39"/>
      <text:p text:style-name="P3">5. Durata dell'accoglienza</text:p>
      <text:p text:style-name="P40"/>
      <text:p text:style-name="P16">Il progetto ha durata di 6 mesi prorogabili fino ad un massimo di due anni. </text:p>
      <text:p text:style-name="P16">Ogni rinnovo prevede la verifica del progetto individualizzato e il rinnovo dello stesso.</text:p>
      <text:p text:style-name="P41"/>
      <text:p text:style-name="P3">6. Offerta abitativa</text:p>
      <text:p text:style-name="P10">L’<text:span text:style-name="T25">appartamento</text:span> mess<text:span text:style-name="T26">o</text:span> a disposizione dal progetto <text:span text:style-name="T25">è quello indicato con </text:span><text:span text:style-name="T14">pro</text:span><text:span text:style-name="T13">vvediment</text:span><text:span text:style-name="T14">o</text:span><text:span text:style-name="T13"> di Giunta Comunale </text:span><text:span text:style-name="T15">n…………..</text:span></text:p>
      <text:p text:style-name="P10"><text:span text:style-name="T25">L’ </text:span>appartamento si compone di spazi ad uso esclusivo e spazi ad uso comune. In particolare <text:s/>sono ad uso esclusivo di ciascun nucleo le stanze da letto,<text:span text:style-name="T13"> che possono essere chiuse mediante apposita chiusura. Gli spazi comuni, quali bagno, cucina, salotto e balcon</text:span><text:span text:style-name="T14">i</text:span><text:span text:style-name="T13"> sono da utilizzarsi in condivisione e devono essere possibilmente liberati da oggetti personali.</text:span></text:p>
      <text:p text:style-name="P10">Di regola <text:span text:style-name="T25">l’</text:span>appartamento è dotato di:</text:p>
      <text:list text:style-name="WW8Num4">
        <text:list-item>
          <text:p text:style-name="P71">arredamento completo;</text:p>
        </text:list-item>
        <text:list-item>
          <text:p text:style-name="P71">fornitura di materassi;</text:p>
        </text:list-item>
        <text:list-item>
          <text:p text:style-name="P71">fornitura di luce, gas, acqua, riscaldamento.</text:p>
        </text:list-item>
      </text:list>
      <text:p text:style-name="P9"/>
      <text:p text:style-name="P37">I costi di gestione degli appartamenti sono a totale carico dell'Amministrazione comunale che si riserva la possibilità di richiedere il risarcimento dei danni causati dal nucleo per negligenza e/o incuria.</text:p>
      <text:p text:style-name="P38">E' previsto che i beneficiari ospiti compartecipino, nei limiti delle loro possibilità economiche, alle spese di utilizzo dell'unità abitativa, secondo modalità che verranno definite in fase di stesura del progetto individuale e condivise con il nucleo. </text:p>
      <text:p text:style-name="P38">Il servizio sociale inviante determinerà l'entità della compartecipazione o l'eventuale esclusione dalla stessa.</text:p>
      <text:p text:style-name="P38">Nel caso in cui, al momento del rilascio dell'alloggio, si registrino danni a<text:span text:style-name="T31">l</text:span> ben<text:span text:style-name="T31">e</text:span> <text:span text:style-name="T31">utilizzato, </text:span><text:span text:style-name="T30">l’ufficio patrimonio dell’ente</text:span> valuterà la richiesta di rimborso dei danni, concordando con l'assistente sociale di riferimento forme e modalità di risarcimento <text:span text:style-name="T33">da sottoporre al nucleo che ha provocato il danno.</text:span></text:p>
      <text:h text:style-name="P50" text:outline-level="7"/>
      <text:h text:style-name="P50" text:outline-level="7">7. Responsabilità</text:h>
      <text:list text:style-name="WW8Num10">
        <text:list-item>
          <text:p text:style-name="P80"><text:span text:style-name="T2">Il nucleo è tenuto al rispetto e alla cura degli spazi e degli arredi, in particolare: </text:span><text:span text:style-name="T1">ogni nucleo è responsabile di eventuali danni cagionati da ciascun membro all'interno dell'appartamento a tutto ciò che ne costituisce l’arredamento, la dotazione, gli elettrodomestici e gli impianti destinati ai servizi generali.</text:span></text:p>
        </text:list-item>
        <text:list-item>
          <text:p text:style-name="P73">Il nucleo, qualora l'assistente sociale referente valuti una capacità economica del soggetto ospite, quest'ultimo dovrà provvedere:</text:p>
          <text:p text:style-name="P73">- al pagamento di una somma forfetaria per il mantenimento e le spese dell'alloggio, in quota parte; detta quota sarà definita dall'assistente sociale inviant<text:span text:style-name="T25">e e </text:span><text:span text:style-name="T27">dal</text:span><text:span text:style-name="T25">l’equipe di servizio sociale comunale,</text:span></text:p>
          <text:p text:style-name="P73"><text:soft-page-break/>- all'acquisto di lampadine, materiale per le pulizie e provvedere così alla gestione quotidiana della casa. </text:p>
        </text:list-item>
        <text:list-item>
          <text:p text:style-name="P73">Il nucleo accolto è tenuto a mantenere pulite e in buono stato le parti mobili e immobili, a rispettare <text:span text:style-name="T34">le modalità di utilizzo </text:span>ed alla tenuta degli spazi e delle attrezzature comuni. Il riordino, e l'eventuale pulizia, degli spazi comuni va effettuata dopo l'utilizzo al fine di mantenere e garantire sempre un ambiente salubre e pulito.</text:p>
        </text:list-item>
        <text:list-item>
          <text:p text:style-name="P73">Ogni nucleo deve provvedere alle pulizie di tutti gli spazi, comuni e non, almeno una volta alla settimana turnando con la propria coinquilina.</text:p>
        </text:list-item>
        <text:list-item>
          <text:p text:style-name="P73">Ogni inquilino sarà ritenuto responsabile per eventuali danneggiamenti e sarà tenuto a risarcire danni importanti. A tal fine non si esclude un deposito cauzionale nei limiti o una compartecipazione mensile alle spese per le utenze o per la manutenzione e gli arredi. </text:p>
        </text:list-item>
        <text:list-item>
          <text:p text:style-name="P73">Al nucleo familiare vengono consegnate le chiavi delle porte d'ingresso, dell'alloggio e di altri locali ad uso comune. Esse dovono essere riconsegnate al personale del <text:span text:style-name="T25">Servizio </text:span><text:span text:style-name="T31">S</text:span><text:span text:style-name="T25">ociale</text:span> al momento dell'uscita. Lo smarrimento deve essere comunicato tempestivamente all'Uffi<text:span text:style-name="T25">cio servizio sociali</text:span>, che SOLO IN QUEL CASO ne autorizzerà la copia a spese del nucleo familiare. </text:p>
        </text:list-item>
      </text:list>
      <text:h text:style-name="P51" text:outline-level="7">8. Divieti </text:h>
      <text:p text:style-name="P10">E’ vietato tenere comportamenti che impediscano la serena convivenza, ed in particolare:</text:p>
      <text:list text:style-name="WW8Num3">
        <text:list-item>
          <text:p text:style-name="P60">lasciare i minori incustoditi all’interno e all'esterno dell’appartamento; </text:p>
        </text:list-item>
        <text:list-item>
          <text:p text:style-name="P61">permanere all’interno dell’appartamento o nelle sue adiacenze in stato di ebbrezza;</text:p>
        </text:list-item>
        <text:list-item>
          <text:p text:style-name="P61">introdurre nell’appartamento e/o fare uso di stupefacenti;</text:p>
        </text:list-item>
        <text:list-item>
          <text:p text:style-name="P61">usare violenza verso l’appartamento o verso terzi;</text:p>
        </text:list-item>
        <text:list-item>
          <text:p text:style-name="P62">disturbare la quiete e il riposo degli altri beneficiari del Progetto e dei residenti delle case limitrofe (ad es. ascoltando musica, radio e/o televisione a volume eccessivo, rincasare abitualmente a tarda notte, ecc.), in particolare dalle 22.00 alle 8.00 e dalle 14.00 alle 16.00;</text:p>
        </text:list-item>
        <text:list-item>
          <text:p text:style-name="P61">apportare varianti o modifiche alle parti mobili ed immobili dell’appartamento;</text:p>
        </text:list-item>
        <text:list-item>
          <text:p text:style-name="P61">introdurre oggetti personali senza autorizzazione dell’equipe valutativa comunale;</text:p>
        </text:list-item>
        <text:list-item>
          <text:p text:style-name="P61">effettuare manutenzioni ad attrezzature e impianti;</text:p>
        </text:list-item>
        <text:list-item>
          <text:p text:style-name="P74">parcheggiare cicli e motocicli all'interno del cortile, propri o di persone in visita;</text:p>
        </text:list-item>
        <text:list-item>
          <text:p text:style-name="P74">introdurre qualsiasi elettrodomestico o arredo proprio senza l'autorizzazione del servizio;</text:p>
        </text:list-item>
        <text:list-item>
          <text:p text:style-name="P74">occupare cantina e balconi con oggetti propri;</text:p>
        </text:list-item>
        <text:list-item>
          <text:p text:style-name="P61">introdurre qualsiasi tipo di animale;</text:p>
        </text:list-item>
        <text:list-item>
          <text:p text:style-name="P61">fumare in tutti gli spazi interni;</text:p>
        </text:list-item>
        <text:list-item>
          <text:p text:style-name="P61">cucinare <text:s/>o consumare cibi al di fuori degli appositi locali;</text:p>
        </text:list-item>
        <text:list-item>
          <text:p text:style-name="P61">gettare nei condotti di scarico dei bagni materiali che possono ostruire le tubature;</text:p>
        </text:list-item>
        <text:list-item>
          <text:p text:style-name="P61">sbattere tovaglie o altro dalle finestre; </text:p>
        </text:list-item>
        <text:list-item>
          <text:p text:style-name="P61">gettare immondizie ed oggetti dai balconi o dalle finestre.</text:p>
        </text:list-item>
        <text:list-item>
          <text:p text:style-name="P74">Utilizzare il balcone come deposito di oggetti rotti o non utilizzati.</text:p>
        </text:list-item>
        <text:list-item>
          <text:p text:style-name="P81"><text:span text:style-name="T3">Negli appartamenti n</text:span><text:span text:style-name="T4">on sono assolutamente ammesse ad alloggiare persone esterne, anche se legate da rapporti di parentela o amicizia. </text:span><text:span text:style-name="T6">Le visite personali sono concesse nell’arco della giornata (8.00-19.00) e alla presenza degli adulti responsabili giuridicamente, ma non devono recare disagio al coinquilino e devono quindi essere limitate. </text:span></text:p>
        </text:list-item>
      </text:list>
      <text:p text:style-name="P11"/>
      <text:p text:style-name="P10">Il rispetto dei suddetti divieti è parte essenziale del progetto educativo sottoscritto dal nucleo, anche qualora non siano in esso richiamati.</text:p>
      <text:p text:style-name="P8"/>
      <text:p text:style-name="P2"/>
      <text:p text:style-name="P2"><text:soft-page-break/>9. Obblighi</text:p>
      <text:p text:style-name="P29">Ogni inquilino:</text:p>
      <text:list text:style-name="WW8Num9">
        <text:list-item>
          <text:p text:style-name="P63">deve ritenersi responsabile del comportamento dei propri figli e dei propri ospiti, <text:span text:style-name="T13">che NON DEVONO impedire la quiete dei condomini;</text:span></text:p>
        </text:list-item>
        <text:list-item>
          <text:p text:style-name="P63">è tenuto ad informare e far rispettare ai propri ospiti quanto previsto nel suddetto <text:span text:style-name="T34">atto</text:span>;</text:p>
        </text:list-item>
        <text:list-item>
          <text:p text:style-name="P63">non deve utilizzare gli spazi comuni (sala e cucina) oltre le ore 24.00<text:span text:style-name="T12">;</text:span></text:p>
        </text:list-item>
        <text:list-item>
          <text:p text:style-name="P63">è tenuto a comunicare tempestivamente eventuali problematiche/malfunzionamenti o danni, connessi all’alloggio occupato <text:span text:style-name="T13">a</text:span><text:span text:style-name="T14">l</text:span><text:span text:style-name="T13"> </text:span><text:span text:style-name="T16">Servizio Sociale comunale</text:span><text:span text:style-name="T13">;</text:span></text:p>
        </text:list-item>
        <text:list-item>
          <text:p text:style-name="P63">è tenuto ad effettuare le pulizie interne come da calendario, così come la raccolta differenziata dei rifiuti secondo le modalità previste dall'Ente deputato alla raccolta e allo stoccaggio;</text:p>
        </text:list-item>
        <text:list-item>
          <text:p text:style-name="P75">deve portare fuori la spazzatura turnando con il proprio coinquilino evitando di sporcare gli spazi comuni e pulendo immediatamente qualora capitasse;</text:p>
        </text:list-item>
        <text:list-item>
          <text:p text:style-name="P78">deve effettuare la pulizia degli spazi condominiali (scale e ingresso comune) una volta alla settimana e dei vetri sui pianerottoli una volta ogni due settimane, secondo i turni da calendario. </text:p>
        </text:list-item>
      </text:list>
      <text:p text:style-name="P30"/>
      <text:p text:style-name="P31">L'inosservanza dei divieti e degli obblighi comporterà un richiamo formale da parte dell'ente. Un numero di richiami pari a 3 comporterà l'espulsione dall'alloggio.</text:p>
      <text:p text:style-name="P31"/>
      <text:p text:style-name="P2">10. Controllo da parte del Comune di <text:span text:style-name="T25">Malnate</text:span></text:p>
      <text:p text:style-name="P19">Si informa infine che il personale comunale può effettuare sopralluoghi per valutare lo stato dell'appartamento e il rispetto delle regole e dei divieti ivi illustrati. </text:p>
      <text:p text:style-name="P17"/>
      <text:p text:style-name="P5">10. Validità</text:p>
      <text:p text:style-name="P19">Il presente regolamento ha validità dalla data di approvazione da parte del competente organo comunale e sarà sottoposto a tutti coloro che risultano già inseriti negli alloggi o che lo saranno.</text:p>
      <text:p text:style-name="P19">Qualsiasi modifica dovrà essere approvata dall'organo comunale che ha approvato il regolamento medesimo.</text:p>
      <text:p text:style-name="P22"/>
      <text:p text:style-name="P18"/>
      <text:list text:style-name="L3">
        <text:list-item>
          <text:p text:style-name="P76"><text:span text:style-name="T18">FIRMA PER ACCETTAZIONE DEL</text:span><text:span text:style-name="T19">LE </text:span><text:span text:style-name="T20">MODALITÀ’ DI </text:span><text:span text:style-name="T19">ACCESSO E </text:span><text:span text:style-name="T20">DI </text:span><text:span text:style-name="T19"><text:s/>PERMANENZA ALLOGGI</text:span><text:span text:style-name="T20">O</text:span><text:span text:style-name="T19"> DI <text:s/>HOUSING COMUNALE </text:span><text:span text:style-name="T18">DA PARTE DELL'OSPITE...</text:span>.................................................................................</text:p>
        </text:list-item>
        <text:list-item>
          <text:p text:style-name="P77">FIRMA DELL'ASSISTENTE SOCIALE ......................................................</text:p>
        </text:list-item>
        <text:list-item>
          <text:p text:style-name="P77">FIRMA DEL <text:span text:style-name="T28">RESPONSABILE </text:span>.................................................................</text:p>
        </text:list-item>
      </text:list>
      <text:p text:style-name="P20"/>
      <text:p text:style-name="P20"/>
      <text:p text:style-name="P21">DATA INGRESSO............................................. <text:s text:c="4"/></text:p>
      <text:p text:style-name="P21">DATA PRESUNTA USCITA........................................</text:p>
      <text:p text:style-name="P8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, Italic" style:font-family-generic="script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OpenSymbol2" svg:font-family="OpenSymbol, 'Arial Unicode MS'"/>
    <style:font-face style:name="SimSun" svg:font-family="SimSun" style:font-family-generic="system" style:font-pitch="variable"/>
    <style:font-face style:name="StarSymbol" svg:font-family="StarSymbol" style:font-charset="x-symbol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padding-left="0.141cm" fo:padding-right="0.141cm" fo:padding-top="0.035cm" fo:padding-bottom="0.035cm" fo:border="0.51pt solid #000000" fo:keep-with-next="always"/>
      <style:text-properties style:font-name="Garamond" fo:font-family="Garamond" style:font-family-generic="roman" style:font-pitch="variable" fo:font-size="14pt" fo:font-weight="bold" style:font-size-asian="14pt" style:font-weight-asian="bold" style:font-name-complex="Garamond" style:font-family-complex="Garamond" style:font-family-generic-complex="roman" style:font-pitch-complex="variable" style:font-size-complex="14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423cm" fo:margin-bottom="0.106cm" loext:contextual-spacing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loext:contextual-spacing="false"/>
      <style:text-properties style:font-name="Calibri" fo:font-family="Calibri" style:font-family-generic="swiss" style:font-pitch="variable" fo:font-style="italic" style:font-style-asian="italic" style:font-name-complex="Calibri" style:font-family-complex="Calibri" style:font-family-generic-complex="swiss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loext:contextual-spacing="false"/>
      <style:text-properties style:font-name="Cambria" fo:font-family="Cambria" style:font-family-generic="roman" style:font-pitch="variable" fo:font-size="11pt" style:font-size-asian="11pt" style:font-name-complex="Cambria" style:font-family-complex="Cambria" style:font-family-generic-complex="roman" style:font-pitch-complex="variable" style:font-size-complex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8z0" style:family="text">
      <style:text-properties fo:font-size="14pt" style:font-size-asian="14pt" style:font-name-complex="Calibri" style:font-family-complex="Calibri" style:font-family-generic-complex="swiss" style:font-pitch-complex="variable" style:font-size-complex="14pt"/>
    </style:style>
    <style:style style:name="WW8Num8z1" style:family="text"/>
    <style:style style:name="WW8Num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OpenSymbol2" fo:font-family="OpenSymbol, 'Arial Unicode MS'" style:font-name-complex="OpenSymbol2" style:font-family-complex="OpenSymbol, 'Arial Unicode MS'"/>
    </style:style>
    <style:style style:name="WW8Num6z3" style:family="text">
      <style:text-properties style:font-name="Symbol" fo:font-family="Symbol" style:font-charset="x-symbol" style:font-name-complex="Symbol" style:font-family-complex="Symbol" style:font-charset-complex="x-symbol"/>
    </style:style>
    <style:style style:name="WW8Num11z0" style:family="text">
      <style:text-properties style:font-name="Symbol" fo:font-family="Symbol" style:font-charset="x-symbol" style:font-name-complex="OpenSymbol2" style:font-family-complex="OpenSymbol, 'Arial Unicode MS'"/>
    </style:style>
    <style:style style:name="WW8Num11z1" style:family="text">
      <style:text-properties style:font-name="OpenSymbol2" fo:font-family="OpenSymbol, 'Arial Unicode MS'" style:font-name-complex="OpenSymbol2" style:font-family-complex="OpenSymbol, 'Arial Unicode MS'"/>
    </style:style>
    <style:style style:name="WW8Num7z0" style:family="text">
      <style:text-properties style:font-name="Calibri" fo:font-family="Calibri" style:font-family-generic="swiss" style:font-pitch="variable" fo:font-size="14pt" fo:background-color="#333333" style:font-size-asian="14pt" style:font-name-complex="Calibri" style:font-family-complex="Calibri" style:font-family-generic-complex="swiss" style:font-pitch-complex="variable" style:font-size-complex="14pt"/>
    </style:style>
    <style:style style:name="WW8Num7z1" style:family="text"/>
    <style:style style:name="WW8Num4z0" style:family="text">
      <style:text-properties style:font-name="Calibri" fo:font-family="Calibri" style:font-family-generic="swiss" style:font-pitch="variable" fo:font-size="14pt" style:font-size-asian="14pt" style:font-name-complex="Calibri" style:font-family-complex="Calibri" style:font-family-generic-complex="swiss" style:font-pitch-complex="variable"/>
    </style:style>
    <style:style style:name="WW8Num10z0" style:family="text">
      <style:text-properties style:font-name="Symbol" fo:font-family="Symbol" style:font-charset="x-symbol" style:font-name-complex="OpenSymbol2" style:font-family-complex="OpenSymbol, 'Arial Unicode MS'"/>
    </style:style>
    <style:style style:name="WW8Num10z1" style:family="text">
      <style:text-properties style:font-name="OpenSymbol2" fo:font-family="OpenSymbol, 'Arial Unicode MS'" style:font-name-complex="OpenSymbol2" style:font-family-complex="OpenSymbol, 'Arial Unicode MS'"/>
    </style:style>
    <style:style style:name="WW8Num3z0" style:family="text"/>
    <style:style style:name="WW8Num9z0" style:family="text">
      <style:text-properties style:font-name-complex="Calibri" style:font-family-complex="Calibri" style:font-family-generic-complex="swiss" style:font-pitch-complex="variable"/>
    </style:style>
    <style:style style:name="WW8Num9z1" style:family="text"/>
    <style:style style:name="WW8Num9z2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WW8Num5z0" style:family="text"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Zeichenforma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8">
      <text:list-level-style-bullet text:level="1" text:style-name="WW8Num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8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2"/>
      </text:list-level-style-bullet>
      <text:list-level-style-bullet text:level="3" text:style-name="WW8Num8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2"/>
      </text:list-level-style-bullet>
      <text:list-level-style-bullet text:level="4" text:style-name="WW8Num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2"/>
      </text:list-level-style-bullet>
      <text:list-level-style-bullet text:level="6" text:style-name="WW8Num8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2"/>
      </text:list-level-style-bullet>
      <text:list-level-style-bullet text:level="7" text:style-name="WW8Num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2"/>
      </text:list-level-style-bullet>
      <text:list-level-style-bullet text:level="9" text:style-name="WW8Num8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6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2"/>
      </text:list-level-style-bullet>
      <text:list-level-style-bullet text:level="3" text:style-name="WW8Num6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2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2"/>
      </text:list-level-style-bullet>
      <text:list-level-style-bullet text:level="6" text:style-name="WW8Num6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2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2"/>
      </text:list-level-style-bullet>
      <text:list-level-style-bullet text:level="9" text:style-name="WW8Num6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1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2"/>
      </text:list-level-style-bullet>
      <text:list-level-style-bullet text:level="3" text:style-name="WW8Num11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2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2"/>
      </text:list-level-style-bullet>
      <text:list-level-style-bullet text:level="6" text:style-name="WW8Num11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2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2"/>
      </text:list-level-style-bullet>
      <text:list-level-style-bullet text:level="9" text:style-name="WW8Num11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2"/>
      </text:list-level-style-bullet>
      <text:list-level-style-bullet text:level="3" text:style-name="WW8Num7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2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2"/>
      </text:list-level-style-bullet>
      <text:list-level-style-bullet text:level="6" text:style-name="WW8Num7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2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2"/>
      </text:list-level-style-bullet>
      <text:list-level-style-bullet text:level="9" text:style-name="WW8Num7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WW8Num1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2"/>
      </text:list-level-style-bullet>
      <text:list-level-style-bullet text:level="3" text:style-name="WW8Num1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2"/>
      </text:list-level-style-bullet>
      <text:list-level-style-bullet text:level="4" text:style-name="WW8Num1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2"/>
      </text:list-level-style-bullet>
      <text:list-level-style-bullet text:level="6" text:style-name="WW8Num1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2"/>
      </text:list-level-style-bullet>
      <text:list-level-style-bullet text:level="7" text:style-name="WW8Num1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2"/>
      </text:list-level-style-bullet>
      <text:list-level-style-bullet text:level="9" text:style-name="WW8Num1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9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9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9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9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9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9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Zeichenformat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3.35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silvia colli</meta:initial-creator>
    <meta:creation-date>2019-08-09T12:28:48.08</meta:creation-date>
    <dc:date>2024-12-12T12:09:36.658000000</dc:date>
    <meta:editing-duration>PT5H28M49S</meta:editing-duration>
    <meta:editing-cycles>33</meta:editing-cycles>
    <meta:generator>LibreOffice/7.5.1.2$Windows_X86_64 LibreOffice_project/fcbaee479e84c6cd81291587d2ee68cba099e129</meta:generator>
    <meta:print-date>2024-12-12T10:25:52.340000000</meta:print-date>
    <meta:document-statistic meta:table-count="0" meta:image-count="0" meta:object-count="0" meta:page-count="4" meta:paragraph-count="95" meta:word-count="1610" meta:character-count="11020" meta:non-whitespace-character-count="9530"/>
  </office:meta>
</office:document-meta>
</file>