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Helvetica" svg:font-family="Helvetica" style:font-family-generic="roman" style:font-pitch="variable"/>
    <style:font-face style:name="Helvetica-Bold" svg:font-family="Helvetica-Bold" style:font-family-generic="roman" style:font-pitch="variable"/>
    <style:font-face style:name="Helvetica-BoldOblique" svg:font-family="Helvetica-BoldOblique" style:font-family-generic="roman" style:font-pitch="variable"/>
    <style:font-face style:name="Helvetica-Oblique" svg:font-family="Helvetica-Oblique" style:font-family-generic="roman" style:font-pitch="variable"/>
    <style:font-face style:name="Helvetica1" svg:font-family="Helvetica"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Wingdings" svg:font-family="Wingdings" style:font-family-generic="roman" style:font-pitch="variable"/>
  </office:font-face-decls>
  <office:automatic-styles>
    <style:style style:name="Tabella1" style:family="table">
      <style:table-properties style:width="17cm" table:align="margins"/>
    </style:style>
    <style:style style:name="Tabella1.A" style:family="table-column">
      <style:table-column-properties style:column-width="1.39cm" style:rel-column-width="5358*"/>
    </style:style>
    <style:style style:name="Tabella1.B" style:family="table-column">
      <style:table-column-properties style:column-width="5.821cm" style:rel-column-width="22438*"/>
    </style:style>
    <style:style style:name="Tabella1.C" style:family="table-column">
      <style:table-column-properties style:column-width="1.984cm" style:rel-column-width="7649*"/>
    </style:style>
    <style:style style:name="Tabella1.D" style:family="table-column">
      <style:table-column-properties style:column-width="4.404cm" style:rel-column-width="16978*"/>
    </style:style>
    <style:style style:name="Tabella1.E" style:family="table-column">
      <style:table-column-properties style:column-width="3.401cm" style:rel-column-width="13112*"/>
    </style:style>
    <style:style style:name="Tabella1.A1" style:family="table-cell">
      <style:table-cell-properties fo:padding="0.049cm" fo:border-left="0.05pt solid #000000" fo:border-right="none" fo:border-top="0.05pt solid #000000" fo:border-bottom="0.05pt solid #000000" style:writing-mode="page"/>
    </style:style>
    <style:style style:name="Tabella1.E1" style:family="table-cell">
      <style:table-cell-properties fo:padding="0.049cm" fo:border="0.05pt solid #000000" style:writing-mode="page"/>
    </style:style>
    <style:style style:name="Tabella1.A2" style:family="table-cell">
      <style:table-cell-properties fo:padding="0.049cm" fo:border-left="0.05pt solid #000000" fo:border-right="none" fo:border-top="none" fo:border-bottom="0.05pt solid #000000" style:writing-mode="page"/>
    </style:style>
    <style:style style:name="Tabella1.E2" style:family="table-cell">
      <style:table-cell-properties fo:padding="0.049cm" fo:border-left="0.05pt solid #000000" fo:border-right="0.05pt solid #000000" fo:border-top="none" fo:border-bottom="0.05pt solid #000000" style:writing-mode="page"/>
    </style:style>
    <style:style style:name="Tabella2" style:family="table">
      <style:table-properties style:width="17cm" table:align="margins"/>
    </style:style>
    <style:style style:name="Tabella2.A" style:family="table-column">
      <style:table-column-properties style:column-width="8.5cm" style:rel-column-width="32767*"/>
    </style:style>
    <style:style style:name="Tabella2.B" style:family="table-column">
      <style:table-column-properties style:column-width="8.5cm" style:rel-column-width="32768*"/>
    </style:style>
    <style:style style:name="Tabella2.A1" style:family="table-cell">
      <style:table-cell-properties fo:padding="0.049cm" fo:border-left="0.05pt solid #000000" fo:border-right="none" fo:border-top="0.05pt solid #000000" fo:border-bottom="0.05pt solid #000000" style:writing-mode="page"/>
    </style:style>
    <style:style style:name="Tabella2.B1" style:family="table-cell">
      <style:table-cell-properties fo:padding="0.049cm" fo:border="0.05pt solid #000000" style:writing-mode="page"/>
    </style:style>
    <style:style style:name="Tabella2.A2" style:family="table-cell">
      <style:table-cell-properties fo:padding="0.049cm" fo:border-left="0.05pt solid #000000" fo:border-right="none" fo:border-top="none" fo:border-bottom="0.05pt solid #000000" style:writing-mode="page"/>
    </style:style>
    <style:style style:name="Tabella2.B2" style:family="table-cell">
      <style:table-cell-properties fo:padding="0.049cm" fo:border-left="0.05pt solid #000000" fo:border-right="0.05pt solid #000000" fo:border-top="none" fo:border-bottom="0.05pt solid #000000" style:writing-mode="page"/>
    </style:style>
    <style:style style:name="Tabella3" style:family="table">
      <style:table-properties style:width="17cm" table:align="margins"/>
    </style:style>
    <style:style style:name="Tabella3.A" style:family="table-column">
      <style:table-column-properties style:column-width="11.598cm" style:rel-column-width="44707*"/>
    </style:style>
    <style:style style:name="Tabella3.B" style:family="table-column">
      <style:table-column-properties style:column-width="5.403cm" style:rel-column-width="20828*"/>
    </style:style>
    <style:style style:name="Tabella3.A1" style:family="table-cell">
      <style:table-cell-properties fo:padding="0.049cm" fo:border-left="0.05pt solid #000000" fo:border-right="none" fo:border-top="0.05pt solid #000000" fo:border-bottom="0.05pt solid #000000" style:writing-mode="page"/>
    </style:style>
    <style:style style:name="Tabella3.B1" style:family="table-cell">
      <style:table-cell-properties fo:padding="0.049cm" fo:border="0.05pt solid #000000" style:writing-mode="page"/>
    </style:style>
    <style:style style:name="Tabella3.A2" style:family="table-cell">
      <style:table-cell-properties fo:padding="0.049cm" fo:border-left="0.05pt solid #000000" fo:border-right="none" fo:border-top="none" fo:border-bottom="0.05pt solid #000000" style:writing-mode="page"/>
    </style:style>
    <style:style style:name="Tabella3.B2" style:family="table-cell">
      <style:table-cell-properties fo:padding="0.049cm" fo:border-left="0.05pt solid #000000" fo:border-right="0.05pt solid #000000" fo:border-top="none" fo:border-bottom="0.05pt solid #000000" style:writing-mode="page"/>
    </style:style>
    <style:style style:name="Tabella4" style:family="table">
      <style:table-properties style:width="17cm" table:align="margins"/>
    </style:style>
    <style:style style:name="Tabella4.A" style:family="table-column">
      <style:table-column-properties style:column-width="5.401cm" style:rel-column-width="20820*"/>
    </style:style>
    <style:style style:name="Tabella4.B" style:family="table-column">
      <style:table-column-properties style:column-width="6.791cm" style:rel-column-width="26178*"/>
    </style:style>
    <style:style style:name="Tabella4.C" style:family="table-column">
      <style:table-column-properties style:column-width="4.808cm" style:rel-column-width="18537*"/>
    </style:style>
    <style:style style:name="Tabella4.A1" style:family="table-cell">
      <style:table-cell-properties style:writing-mode="page"/>
    </style:style>
    <style:style style:name="Tabella4.A2" style:family="table-cell">
      <style:table-cell-properties fo:padding="0.049cm" fo:border-left="0.05pt solid #000000" fo:border-right="none" fo:border-top="0.05pt solid #000000" fo:border-bottom="0.05pt solid #000000" style:writing-mode="page"/>
    </style:style>
    <style:style style:name="Tabella4.C2" style:family="table-cell">
      <style:table-cell-properties fo:padding="0.049cm" fo:border="0.05pt solid #000000" style:writing-mode="page"/>
    </style:style>
    <style:style style:name="Tabella4.A3" style:family="table-cell">
      <style:table-cell-properties fo:padding="0.049cm" fo:border-left="0.05pt solid #000000" fo:border-right="none" fo:border-top="none" fo:border-bottom="0.05pt solid #000000" style:writing-mode="page"/>
    </style:style>
    <style:style style:name="Tabella4.C3" style:family="table-cell">
      <style:table-cell-properties fo:padding="0.049cm" fo:border-left="0.05pt solid #000000" fo:border-right="0.05pt solid #000000" fo:border-top="none" fo:border-bottom="0.05pt solid #000000" style:writing-mode="page"/>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officeooo:paragraph-rsid="001d8ade"/>
    </style:style>
    <style:style style:name="P3" style:family="paragraph" style:parent-style-name="Standard">
      <style:paragraph-properties fo:text-align="start" style:justify-single-word="false"/>
    </style:style>
    <style:style style:name="P4" style:family="paragraph" style:parent-style-name="Standard">
      <style:paragraph-properties fo:text-align="justify" style:justify-single-word="false"/>
      <style:text-properties fo:color="#000000" loext:opacity="100%" style:font-name="Helvetica" fo:font-size="11pt" style:font-size-asian="11pt"/>
    </style:style>
    <style:style style:name="P5" style:family="paragraph" style:parent-style-name="Standard">
      <style:paragraph-properties fo:text-align="justify" style:justify-single-word="false"/>
      <style:text-properties fo:color="#000000" loext:opacity="100%" style:font-name="Helvetica" fo:font-size="11pt" officeooo:paragraph-rsid="001d8ade" style:font-size-asian="11pt"/>
    </style:style>
    <style:style style:name="P6" style:family="paragraph" style:parent-style-name="Standard">
      <style:paragraph-properties fo:text-align="justify" style:justify-single-word="false"/>
      <style:text-properties fo:color="#000000" loext:opacity="100%" style:font-name="Helvetica" fo:font-size="11pt" fo:background-color="transparent" style:font-size-asian="11pt"/>
    </style:style>
    <style:style style:name="P7" style:family="paragraph" style:parent-style-name="Standard">
      <style:paragraph-properties fo:text-align="justify" style:justify-single-word="false"/>
      <style:text-properties fo:color="#000000" loext:opacity="100%" style:font-name="Helvetica" fo:font-size="11pt" fo:font-weight="bold" officeooo:rsid="0013a0e4" officeooo:paragraph-rsid="0013a0e4" fo:background-color="transparent" style:font-size-asian="11pt" style:font-weight-asian="bold" style:font-weight-complex="bold"/>
    </style:style>
    <style:style style:name="P8" style:family="paragraph" style:parent-style-name="Standard">
      <style:paragraph-properties fo:text-align="justify" style:justify-single-word="false"/>
      <style:text-properties fo:color="#000000" loext:opacity="100%" style:font-name="Helvetica" fo:font-size="11pt" fo:font-weight="normal" officeooo:paragraph-rsid="00177957" fo:background-color="transparent" style:font-size-asian="11pt" style:font-weight-asian="normal" style:font-weight-complex="normal"/>
    </style:style>
    <style:style style:name="P9" style:family="paragraph" style:parent-style-name="Standard">
      <style:paragraph-properties fo:text-align="justify" style:justify-single-word="false"/>
      <style:text-properties fo:color="#000000" loext:opacity="100%" style:font-name="Helvetica-Bold" fo:font-size="11pt" fo:font-weight="bold" style:font-size-asian="11pt" style:font-weight-asian="bold"/>
    </style:style>
    <style:style style:name="P10" style:family="paragraph" style:parent-style-name="Standard">
      <style:paragraph-properties fo:text-align="start" style:justify-single-word="false"/>
      <style:text-properties fo:color="#000000" loext:opacity="100%" style:text-line-through-style="solid" style:text-line-through-type="single" style:font-name="Helvetica" fo:font-size="11pt" style:font-size-asian="11pt"/>
    </style:style>
    <style:style style:name="P11" style:family="paragraph" style:parent-style-name="Standard">
      <style:paragraph-properties fo:text-align="justify" style:justify-single-word="false"/>
      <style:text-properties fo:font-weight="normal" officeooo:rsid="001054f3" officeooo:paragraph-rsid="001054f3" style:font-weight-asian="normal" style:font-weight-complex="normal"/>
    </style:style>
    <style:style style:name="P12" style:family="paragraph" style:parent-style-name="Standard">
      <style:paragraph-properties fo:text-align="justify" style:justify-single-word="false"/>
      <style:text-properties fo:font-weight="normal" officeooo:rsid="001054f3" officeooo:paragraph-rsid="001fb8ea" style:font-weight-asian="normal" style:font-weight-complex="normal"/>
    </style:style>
    <style:style style:name="P13" style:family="paragraph" style:parent-style-name="Standard">
      <style:paragraph-properties fo:text-align="start" style:justify-single-word="false"/>
      <style:text-properties fo:font-weight="normal" officeooo:rsid="001fb8ea" officeooo:paragraph-rsid="001fb8ea" style:font-weight-asian="normal" style:font-weight-complex="normal"/>
    </style:style>
    <style:style style:name="P14" style:family="paragraph" style:parent-style-name="Standard">
      <style:paragraph-properties fo:text-align="justify" style:justify-single-word="false"/>
      <style:text-properties officeooo:rsid="000c1f18" officeooo:paragraph-rsid="000c1f18"/>
    </style:style>
    <style:style style:name="P15" style:family="paragraph" style:parent-style-name="Standard">
      <style:paragraph-properties fo:text-align="start" style:justify-single-word="false"/>
      <style:text-properties officeooo:rsid="000d86d8" officeooo:paragraph-rsid="000d86d8"/>
    </style:style>
    <style:style style:name="P16" style:family="paragraph" style:parent-style-name="Standard">
      <style:paragraph-properties fo:text-align="justify" style:justify-single-word="false"/>
      <style:text-properties fo:background-color="transparent"/>
    </style:style>
    <style:style style:name="P17" style:family="paragraph" style:parent-style-name="Standard">
      <style:paragraph-properties fo:text-align="justify" style:justify-single-word="false"/>
      <style:text-properties officeooo:rsid="001054f3" officeooo:paragraph-rsid="001054f3"/>
    </style:style>
    <style:style style:name="P18" style:family="paragraph" style:parent-style-name="Table_20_Contents">
      <style:paragraph-properties fo:text-align="center" style:justify-single-word="false"/>
      <style:text-properties officeooo:rsid="000ca971" officeooo:paragraph-rsid="000ca971"/>
    </style:style>
    <style:style style:name="P19" style:family="paragraph" style:parent-style-name="Table_20_Contents">
      <style:paragraph-properties fo:text-align="center" style:justify-single-word="false"/>
      <style:text-properties officeooo:rsid="000f86dc" officeooo:paragraph-rsid="000f86dc"/>
    </style:style>
    <style:style style:name="P20" style:family="paragraph" style:parent-style-name="Table_20_Contents">
      <style:paragraph-properties fo:text-align="center" style:justify-single-word="false"/>
      <style:text-properties fo:font-weight="bold" officeooo:rsid="000f86dc" officeooo:paragraph-rsid="000f86dc" style:font-weight-asian="bold" style:font-weight-complex="bold"/>
    </style:style>
    <style:style style:name="P21" style:family="paragraph" style:parent-style-name="Standard">
      <style:paragraph-properties fo:text-align="justify" style:justify-single-word="false"/>
      <style:text-properties fo:font-weight="bold" style:font-weight-asian="bold" style:font-weight-complex="bold"/>
    </style:style>
    <style:style style:name="P22" style:family="paragraph" style:parent-style-name="Table_20_Contents">
      <style:paragraph-properties fo:text-align="center" style:justify-single-word="false"/>
      <style:text-properties officeooo:rsid="0010807d" officeooo:paragraph-rsid="0010807d"/>
    </style:style>
    <style:style style:name="P23" style:family="paragraph" style:parent-style-name="Table_20_Contents">
      <style:paragraph-properties fo:text-align="justify" style:justify-single-word="false"/>
      <style:text-properties style:font-name="Helvetica" fo:font-size="11pt" style:font-size-asian="11pt"/>
    </style:style>
    <style:style style:name="P24" style:family="paragraph" style:parent-style-name="Table_20_Contents">
      <style:paragraph-properties fo:text-align="justify" style:justify-single-word="false"/>
      <style:text-properties style:font-name="Helvetica" fo:font-size="11pt" officeooo:rsid="0011f3cb" officeooo:paragraph-rsid="0011f3cb" style:font-size-asian="11pt"/>
    </style:style>
    <style:style style:name="P25" style:family="paragraph" style:parent-style-name="Table_20_Contents">
      <style:paragraph-properties fo:text-align="center" style:justify-single-word="false"/>
      <style:text-properties style:font-name="Helvetica" fo:font-size="11pt" officeooo:rsid="0011f3cb" officeooo:paragraph-rsid="0011f3cb" style:font-size-asian="11pt"/>
    </style:style>
    <style:style style:name="P26" style:family="paragraph" style:parent-style-name="Table_20_Contents">
      <style:paragraph-properties fo:text-align="justify" style:justify-single-word="false"/>
      <style:text-properties style:font-name="Helvetica" fo:font-size="11pt" fo:font-style="italic" officeooo:rsid="0011f3cb" officeooo:paragraph-rsid="0011f3cb" style:font-size-asian="11pt" style:font-style-asian="italic" style:font-style-complex="italic"/>
    </style:style>
    <style:style style:name="P27" style:family="paragraph" style:parent-style-name="Table_20_Contents">
      <style:paragraph-properties fo:text-align="center" style:justify-single-word="false"/>
      <style:text-properties style:font-name="Helvetica" fo:font-size="11pt" fo:font-style="italic" officeooo:rsid="0011f3cb" officeooo:paragraph-rsid="0011f3cb" style:font-size-asian="11pt" style:font-style-asian="italic" style:font-style-complex="italic"/>
    </style:style>
    <style:style style:name="P28" style:family="paragraph" style:parent-style-name="Standard">
      <style:paragraph-properties fo:text-align="justify" style:justify-single-word="false"/>
      <style:text-properties officeooo:rsid="001939c1" officeooo:paragraph-rsid="001939c1"/>
    </style:style>
    <style:style style:name="P29" style:family="paragraph" style:parent-style-name="Standard">
      <style:paragraph-properties fo:text-align="center" style:justify-single-word="false"/>
      <style:text-properties fo:font-style="normal" fo:font-weight="normal" officeooo:rsid="001d8ade" officeooo:paragraph-rsid="001d8ade" style:font-style-asian="normal" style:font-weight-asian="normal" style:font-style-complex="normal" style:font-weight-complex="normal"/>
    </style:style>
    <style:style style:name="P30" style:family="paragraph" style:parent-style-name="Table_20_Contents">
      <style:paragraph-properties fo:text-align="justify" style:justify-single-word="false"/>
      <style:text-properties style:font-name="Helvetica1" fo:font-size="11pt" officeooo:rsid="001d8ade" officeooo:paragraph-rsid="001d8ade" style:font-size-asian="11pt" style:font-size-complex="11pt"/>
    </style:style>
    <style:style style:name="P31" style:family="paragraph" style:parent-style-name="Table_20_Contents">
      <style:paragraph-properties fo:text-align="justify" style:justify-single-word="false"/>
      <style:text-properties style:font-name="Helvetica1" fo:font-size="11pt" style:font-size-asian="11pt" style:font-size-complex="11pt"/>
    </style:style>
    <style:style style:name="P32" style:family="paragraph" style:parent-style-name="Table_20_Contents">
      <style:paragraph-properties fo:text-align="justify" style:justify-single-word="false"/>
      <style:text-properties style:font-name="Helvetica1" fo:font-size="11pt" officeooo:paragraph-rsid="001e89b0" style:font-size-asian="11pt" style:font-size-complex="11pt"/>
    </style:style>
    <style:style style:name="P33" style:family="paragraph" style:parent-style-name="Table_20_Contents">
      <style:paragraph-properties fo:text-align="justify" style:justify-single-word="false"/>
      <style:text-properties style:font-name="Helvetica1" fo:font-size="11pt" officeooo:rsid="001e89b0" officeooo:paragraph-rsid="001e89b0" style:font-size-asian="11pt" style:font-size-complex="11pt"/>
    </style:style>
    <style:style style:name="P34" style:family="paragraph" style:parent-style-name="Table_20_Contents">
      <style:paragraph-properties fo:text-align="center" style:justify-single-word="false"/>
      <style:text-properties officeooo:rsid="0021cf60" officeooo:paragraph-rsid="0021cf60"/>
    </style:style>
    <style:style style:name="P35" style:family="paragraph" style:parent-style-name="Standard">
      <style:paragraph-properties fo:text-align="justify" style:justify-single-word="false"/>
    </style:style>
    <style:style style:name="P36" style:family="paragraph" style:parent-style-name="Standard" style:list-style-name="L1">
      <style:paragraph-properties fo:text-align="justify" style:justify-single-word="false"/>
    </style:style>
    <style:style style:name="P37" style:family="paragraph" style:parent-style-name="Standard" style:list-style-name="L1">
      <style:paragraph-properties fo:text-align="justify" style:justify-single-word="false"/>
      <style:text-properties officeooo:paragraph-rsid="000ad0b5"/>
    </style:style>
    <style:style style:name="P38" style:family="paragraph" style:parent-style-name="Standard" style:list-style-name="L2">
      <loext:graphic-properties draw:fill="none"/>
      <style:paragraph-properties fo:margin-left="0.6cm" fo:margin-right="0cm" fo:text-align="justify" style:justify-single-word="false" fo:text-indent="-0.6cm" style:auto-text-indent="false" fo:background-color="transparent"/>
    </style:style>
    <style:style style:name="P39" style:family="paragraph" style:parent-style-name="Standard" style:list-style-name="L3" style:master-page-name="">
      <loext:graphic-properties draw:fill="none"/>
      <style:paragraph-properties fo:margin-left="0.6cm" fo:margin-right="0cm" fo:text-align="justify" style:justify-single-word="false" fo:text-indent="-0.6cm" style:auto-text-indent="false" style:page-number="auto" fo:background-color="transparent"/>
    </style:style>
    <style:style style:name="P40" style:family="paragraph" style:parent-style-name="Standard" style:list-style-name="L3">
      <loext:graphic-properties draw:fill="none"/>
      <style:paragraph-properties fo:margin-left="0.6cm" fo:margin-right="0cm" fo:text-align="justify" style:justify-single-word="false" fo:text-indent="-0.6cm" style:auto-text-indent="false" fo:background-color="transparent"/>
    </style:style>
    <style:style style:name="P41" style:family="paragraph" style:parent-style-name="Standard" style:list-style-name="L4" style:master-page-name="">
      <loext:graphic-properties draw:fill="none"/>
      <style:paragraph-properties fo:margin-left="0.7cm" fo:margin-right="0cm" fo:text-align="justify" style:justify-single-word="false" fo:text-indent="-0.6cm" style:auto-text-indent="false" style:page-number="auto" fo:background-color="transparent"/>
    </style:style>
    <style:style style:name="P42" style:family="paragraph" style:parent-style-name="Standard">
      <style:paragraph-properties fo:text-align="start" style:justify-single-word="false"/>
    </style:style>
    <style:style style:name="P43" style:family="paragraph" style:parent-style-name="Standard" style:list-style-name="L2" style:master-page-name="">
      <loext:graphic-properties draw:fill="none"/>
      <style:paragraph-properties fo:margin-left="0.6cm" fo:margin-right="0cm" fo:text-align="start" style:justify-single-word="false" fo:text-indent="-0.6cm" style:auto-text-indent="false" style:page-number="auto" fo:background-color="transparent"/>
    </style:style>
    <style:style style:name="P44" style:family="paragraph" style:parent-style-name="Standard" style:list-style-name="L3">
      <loext:graphic-properties draw:fill="none"/>
      <style:paragraph-properties fo:margin-left="0.6cm" fo:margin-right="0cm" fo:text-align="start" style:justify-single-word="false" fo:text-indent="-0.6cm" style:auto-text-indent="false" fo:background-color="transparent"/>
    </style:style>
    <style:style style:name="P45" style:family="paragraph" style:parent-style-name="Standard" style:list-style-name="L4">
      <loext:graphic-properties draw:fill="none"/>
      <style:paragraph-properties fo:margin-left="0.7cm" fo:margin-right="0cm" fo:text-align="start" style:justify-single-word="false" fo:text-indent="-0.6cm" style:auto-text-indent="false" fo:background-color="transparent"/>
    </style:style>
    <style:style style:name="P46" style:family="paragraph" style:parent-style-name="Standard" style:list-style-name="L1">
      <style:paragraph-properties fo:text-align="justify" style:justify-single-word="false"/>
      <style:text-properties officeooo:rsid="000ad0b5" officeooo:paragraph-rsid="000ad0b5"/>
    </style:style>
    <style:style style:name="P47" style:family="paragraph" style:parent-style-name="Standard">
      <style:paragraph-properties fo:text-align="center" style:justify-single-word="false"/>
    </style:style>
    <style:style style:name="P48" style:family="paragraph" style:parent-style-name="Standard">
      <style:paragraph-properties fo:text-align="justify" style:justify-single-word="false"/>
      <style:text-properties officeooo:rsid="000d86d8" officeooo:paragraph-rsid="000d86d8"/>
    </style:style>
    <style:style style:name="P49" style:family="paragraph" style:parent-style-name="Standard" style:list-style-name="L2">
      <loext:graphic-properties draw:fill="none"/>
      <style:paragraph-properties fo:margin-left="0.6cm" fo:margin-right="0cm" fo:text-align="justify" style:justify-single-word="false" fo:text-indent="-0.6cm" style:auto-text-indent="false" fo:background-color="transparent"/>
      <style:text-properties fo:color="#000000" loext:opacity="100%" style:font-name="Helvetica" fo:font-size="11pt" style:font-size-asian="11pt"/>
    </style:style>
    <style:style style:name="P50" style:family="paragraph" style:parent-style-name="Standard" style:list-style-name="L2">
      <loext:graphic-properties draw:fill="none"/>
      <style:paragraph-properties fo:margin-left="0.6cm" fo:margin-right="0cm" fo:text-align="justify" style:justify-single-word="false" fo:text-indent="-0.6cm" style:auto-text-indent="false" fo:background-color="transparent"/>
      <style:text-properties fo:color="#000000" loext:opacity="100%" style:font-name="Helvetica" fo:font-size="11pt" officeooo:paragraph-rsid="001fb8ea" style:font-size-asian="11pt"/>
    </style:style>
    <style:style style:name="P51" style:family="paragraph" style:parent-style-name="Standard">
      <style:paragraph-properties fo:text-align="justify" style:justify-single-word="false"/>
      <style:text-properties fo:color="#000000" loext:opacity="100%" style:font-name="Helvetica" fo:font-size="11pt" style:font-size-asian="11pt"/>
    </style:style>
    <style:style style:name="P52" style:family="paragraph" style:parent-style-name="Standard" style:list-style-name="L2">
      <loext:graphic-properties draw:fill="none"/>
      <style:paragraph-properties fo:margin-left="0.6cm" fo:margin-right="0cm" fo:text-align="justify" style:justify-single-word="false" fo:text-indent="-0.6cm" style:auto-text-indent="false" fo:background-color="transparent"/>
      <style:text-properties fo:color="#000000" loext:opacity="100%" style:font-name="Helvetica" fo:font-size="11pt" officeooo:rsid="000dbe9e" officeooo:paragraph-rsid="000dbe9e" style:font-size-asian="11pt"/>
    </style:style>
    <style:style style:name="P53" style:family="paragraph" style:parent-style-name="Standard">
      <style:paragraph-properties fo:text-align="justify" style:justify-single-word="false"/>
      <style:text-properties fo:color="#000000" loext:opacity="100%" style:font-name="Helvetica" fo:font-size="11pt" fo:background-color="transparent" style:font-size-asian="11pt"/>
    </style:style>
    <style:style style:name="P54" style:family="paragraph" style:parent-style-name="Standard">
      <style:paragraph-properties fo:text-align="justify" style:justify-single-word="false"/>
      <style:text-properties fo:color="#000000" loext:opacity="100%" style:font-name="Helvetica-Bold" fo:font-size="11pt" fo:font-weight="normal" officeooo:paragraph-rsid="00177957" style:font-size-asian="11pt" style:font-weight-asian="normal" style:font-weight-complex="normal"/>
    </style:style>
    <style:style style:name="P55" style:family="paragraph" style:parent-style-name="Standard">
      <style:paragraph-properties fo:text-align="start" style:justify-single-word="false"/>
      <style:text-properties officeooo:rsid="001054f3" officeooo:paragraph-rsid="001054f3"/>
    </style:style>
    <style:style style:name="P56" style:family="paragraph" style:parent-style-name="Standard">
      <style:paragraph-properties fo:text-align="justify" style:justify-single-word="false"/>
      <style:text-properties fo:font-weight="bold" style:font-weight-asian="bold" style:font-weight-complex="bold"/>
    </style:style>
    <style:style style:name="T1" style:family="text">
      <style:text-properties fo:color="#00000a" loext:opacity="100%" style:font-name="Helvetica-Bold" fo:font-size="11pt" fo:font-weight="bold" style:font-size-asian="11pt" style:font-weight-asian="bold"/>
    </style:style>
    <style:style style:name="T2" style:family="text">
      <style:text-properties fo:color="#00000a" loext:opacity="100%" style:font-name="Helvetica-Bold" fo:font-size="11pt" fo:font-weight="bold" officeooo:rsid="000ad0b5" style:font-size-asian="11pt" style:font-weight-asian="bold"/>
    </style:style>
    <style:style style:name="T3" style:family="text">
      <style:text-properties fo:color="#00000a" loext:opacity="100%" style:font-name="Helvetica-Bold" fo:font-size="11pt" fo:font-weight="bold" officeooo:rsid="001d8ade" style:font-size-asian="11pt" style:font-weight-asian="bold"/>
    </style:style>
    <style:style style:name="T4" style:family="text">
      <style:text-properties fo:color="#000000" loext:opacity="100%" style:font-name="Helvetica-BoldOblique" fo:font-size="11pt" fo:font-style="italic" fo:font-weight="bold" style:font-size-asian="11pt" style:font-style-asian="italic" style:font-weight-asian="bold"/>
    </style:style>
    <style:style style:name="T5" style:family="text">
      <style:text-properties fo:color="#000000" loext:opacity="100%" style:font-name="Helvetica-BoldOblique" fo:font-size="11pt" style:font-size-asian="11pt"/>
    </style:style>
    <style:style style:name="T6" style:family="text">
      <style:text-properties fo:color="#000000" loext:opacity="100%" style:font-name="Helvetica-BoldOblique" fo:font-size="11pt" officeooo:rsid="000ad0b5" style:font-size-asian="11pt"/>
    </style:style>
    <style:style style:name="T7" style:family="text">
      <style:text-properties fo:color="#000000" loext:opacity="100%" style:font-name="Helvetica-Bold" fo:font-size="11pt" fo:font-weight="bold" style:font-size-asian="11pt" style:font-weight-asian="bold"/>
    </style:style>
    <style:style style:name="T8" style:family="text">
      <style:text-properties fo:color="#000000" loext:opacity="100%" style:font-name="Helvetica-Bold" fo:font-size="11pt" fo:font-weight="bold" officeooo:rsid="000d86d8" style:font-size-asian="11pt" style:font-weight-asian="bold"/>
    </style:style>
    <style:style style:name="T9" style:family="text">
      <style:text-properties fo:color="#000000" loext:opacity="100%" style:font-name="Helvetica-Bold" fo:font-size="11pt" fo:font-weight="bold" officeooo:rsid="000dbe9e" style:font-size-asian="11pt" style:font-weight-asian="bold"/>
    </style:style>
    <style:style style:name="T10" style:family="text">
      <style:text-properties fo:color="#000000" loext:opacity="100%" style:font-name="Helvetica-Bold" fo:font-size="11pt" fo:font-weight="bold" officeooo:rsid="001054f3" style:font-size-asian="11pt" style:font-weight-asian="bold"/>
    </style:style>
    <style:style style:name="T11" style:family="text">
      <style:text-properties fo:color="#000000" loext:opacity="100%" style:font-name="Helvetica-Bold" fo:font-size="11pt" fo:font-weight="bold" officeooo:rsid="0010807d" style:font-size-asian="11pt" style:font-weight-asian="bold"/>
    </style:style>
    <style:style style:name="T12" style:family="text">
      <style:text-properties fo:color="#000000" loext:opacity="100%" style:font-name="Helvetica-Bold" fo:font-size="11pt" fo:font-weight="bold" officeooo:rsid="00159e74" style:font-size-asian="11pt" style:font-weight-asian="bold"/>
    </style:style>
    <style:style style:name="T13" style:family="text">
      <style:text-properties fo:color="#000000" loext:opacity="100%" style:font-name="Helvetica-Bold" fo:font-size="11pt" fo:font-weight="bold" fo:background-color="transparent" loext:char-shading-value="0" style:font-size-asian="11pt" style:font-weight-asian="bold"/>
    </style:style>
    <style:style style:name="T14" style:family="text">
      <style:text-properties fo:color="#000000" loext:opacity="100%" style:font-name="Helvetica-Bold" fo:font-size="11pt" fo:font-weight="bold" officeooo:rsid="000dbe9e" fo:background-color="transparent" loext:char-shading-value="0" style:font-size-asian="11pt" style:font-weight-asian="bold"/>
    </style:style>
    <style:style style:name="T15" style:family="text">
      <style:text-properties fo:color="#000000" loext:opacity="100%" style:font-name="Helvetica-Bold" fo:font-size="11pt" fo:font-weight="bold" officeooo:rsid="0021cf60" fo:background-color="transparent" loext:char-shading-value="0" style:font-size-asian="11pt" style:font-weight-asian="bold"/>
    </style:style>
    <style:style style:name="T16" style:family="text">
      <style:text-properties fo:color="#000000" loext:opacity="100%" style:font-name="Helvetica-Bold" fo:font-size="11pt" style:font-size-asian="11pt"/>
    </style:style>
    <style:style style:name="T17" style:family="text">
      <style:text-properties fo:color="#000000" loext:opacity="100%" style:font-name="Helvetica-Bold" fo:font-size="11pt" officeooo:rsid="00159e74" style:font-size-asian="11pt"/>
    </style:style>
    <style:style style:name="T18" style:family="text">
      <style:text-properties fo:color="#000000" loext:opacity="100%" style:font-name="Wingdings" fo:font-size="11pt" style:font-size-asian="11pt"/>
    </style:style>
    <style:style style:name="T19" style:family="text">
      <style:text-properties fo:color="#000000" loext:opacity="100%" style:font-name="Helvetica" fo:font-size="11pt" style:font-size-asian="11pt"/>
    </style:style>
    <style:style style:name="T20" style:family="text">
      <style:text-properties fo:color="#000000" loext:opacity="100%" style:font-name="Helvetica" fo:font-size="11pt" officeooo:rsid="0004d796" style:font-size-asian="11pt"/>
    </style:style>
    <style:style style:name="T21" style:family="text">
      <style:text-properties fo:color="#000000" loext:opacity="100%" style:font-name="Helvetica" fo:font-size="11pt" officeooo:rsid="000ad0b5" style:font-size-asian="11pt"/>
    </style:style>
    <style:style style:name="T22" style:family="text">
      <style:text-properties fo:color="#000000" loext:opacity="100%" style:font-name="Helvetica" fo:font-size="11pt" officeooo:rsid="000d86d8" style:font-size-asian="11pt"/>
    </style:style>
    <style:style style:name="T23" style:family="text">
      <style:text-properties fo:color="#000000" loext:opacity="100%" style:font-name="Helvetica" fo:font-size="11pt" officeooo:rsid="001939c1" style:font-size-asian="11pt"/>
    </style:style>
    <style:style style:name="T24" style:family="text">
      <style:text-properties fo:color="#000000" loext:opacity="100%" style:font-name="Helvetica" fo:font-size="11pt" officeooo:rsid="001d8ade" style:font-size-asian="11pt"/>
    </style:style>
    <style:style style:name="T25" style:family="text">
      <style:text-properties fo:color="#000000" loext:opacity="100%" style:font-name="Helvetica" fo:font-size="11pt" fo:font-weight="bold" style:font-size-asian="11pt" style:font-weight-asian="bold" style:font-weight-complex="bold"/>
    </style:style>
    <style:style style:name="T26" style:family="text">
      <style:text-properties fo:color="#000000" loext:opacity="100%" style:font-name="Helvetica" fo:font-size="11pt" fo:font-weight="normal" style:font-size-asian="11pt" style:font-weight-asian="normal" style:font-weight-complex="normal"/>
    </style:style>
    <style:style style:name="T27" style:family="text">
      <style:text-properties fo:color="#000000" loext:opacity="100%" style:font-name="Helvetica" fo:font-size="11pt" fo:background-color="transparent" loext:char-shading-value="0" style:font-size-asian="11pt"/>
    </style:style>
    <style:style style:name="T28" style:family="text">
      <style:text-properties fo:color="#000000" loext:opacity="100%" style:font-name="Helvetica-Oblique" fo:font-size="11pt" fo:font-style="italic" style:font-size-asian="11pt" style:font-style-asian="italic"/>
    </style:style>
    <style:style style:name="T29" style:family="text">
      <style:text-properties fo:color="#0000ff" loext:opacity="100%" style:font-name="Helvetica" fo:font-size="11pt" style:font-size-asian="11pt"/>
    </style:style>
    <style:style style:name="T30" style:family="text">
      <style:text-properties fo:color="#0000ff" loext:opacity="100%" style:font-name="Helvetica" fo:font-size="11pt" officeooo:rsid="0004d796" style:font-size-asian="11pt"/>
    </style:style>
    <style:style style:name="T31" style:family="text">
      <style:text-properties fo:font-weight="normal" style:font-weight-asian="normal" style:font-weight-complex="normal"/>
    </style:style>
    <style:style style:name="T32" style:family="text">
      <style:text-properties fo:font-weight="normal" officeooo:rsid="0012ecf9" style:font-weight-asian="normal" style:font-weight-complex="normal"/>
    </style:style>
    <style:style style:name="T33" style:family="text">
      <style:text-properties officeooo:rsid="001054f3"/>
    </style:style>
    <style:style style:name="T34" style:family="text">
      <style:text-properties style:font-name="Helvetica" fo:background-color="transparent" loext:char-shading-value="0"/>
    </style:style>
    <style:style style:name="T35" style:family="text">
      <style:text-properties style:font-name="Helvetica" officeooo:rsid="001fb8ea" fo:background-color="transparent" loext:char-shading-value="0"/>
    </style:style>
    <style:style style:name="T36" style:family="text">
      <style:text-properties officeooo:rsid="001939c1"/>
    </style:style>
    <style:style style:name="T37" style:family="text">
      <style:text-properties officeooo:rsid="001d1e18"/>
    </style:style>
    <style:style style:name="T38" style:family="text">
      <style:text-properties officeooo:rsid="001d8ade"/>
    </style:style>
    <style:style style:name="T39" style:family="text">
      <style:text-properties officeooo:rsid="001e89b0"/>
    </style:style>
    <style:style style:name="T40" style:family="text">
      <style:text-properties fo:font-weight="bold"/>
    </style:style>
    <style:style style:name="T41" style:family="text">
      <style:text-properties fo:font-weight="bold" style:font-weight-asian="bold" style:font-weight-complex="bold"/>
    </style:style>
    <style:style style:name="T42" style:family="text">
      <style:text-properties officeooo:rsid="001fb8ea"/>
    </style:style>
    <style:style style:name="T43" style:family="text">
      <style:text-properties officeooo:rsid="002175b8"/>
    </style:style>
    <style:style style:name="T44" style:family="text">
      <style:text-properties officeooo:rsid="0021cf60"/>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VVISO </text:span><text:span text:style-name="T2">PROCEDURE SELETTIVE PER LE PROGRESSIONI </text:span><text:span text:style-name="T3">FRA LE AREE (EX PROGRESSIONI VERTICALI)</text:span><text:span text:style-name="T2"> IN DEROGA DEL PERSONALE DIPENDENTE RELATIVE A NR. 3 POSTI NELL’AREA DEI FUNZIONARI E DELL’ELEVATA QUALIFICAZIONE E NR. 2 POSTI NELL’AREA ISTRUTTORI PRESSO IL COMUNE DI MALNATE</text:span><text:span text:style-name="T1"/></text:p>
      <text:p text:style-name="P3"/>
      <text:p text:style-name="P29"><text:span text:style-name="T6">I</text:span><text:span text:style-name="T5">L SEGRETARIO COMUNALE </text:span></text:p>
      <text:p text:style-name="P3"/>
      <text:p text:style-name="P3"><text:span text:style-name="T7">Visti:</text:span><text:span text:style-name="T7"/></text:p>
      <text:list text:style-name="L1">
        <text:list-item>
          <text:p text:style-name="P36"><text:span text:style-name="T21">il D.Lgs n. 165 del 30 marzo 2001 “Norme generali sull’ordinamento del lavoro alle dipendenze delle amministrazioni pubbliche” e successive modifiche ed integrazioni e, in particolare, l’art. 52, c. 1-bi, penultimo periodo, come da ultimo modificato dall’art. 3, c. 1 D.L. 9 giugno 2021, n. 80;</text:span><text:span text:style-name="T19"/></text:p>
        </text:list-item>
        <text:list-item>
          <text:p text:style-name="P46"><text:span text:style-name="T19">il C.C.N.L. del comparto Funzioni Locali triennio 2019-2021, sottoscritto in data 16/11/2022, con particolare riferimento ai commi 6, 7 e 8 dell’articolo 13, che prevede la possibilità per gli Enti di avvalersi delle progressioni verticali in deroga fino al 31/12/2025;</text:span><text:span text:style-name="T19"/></text:p>
        </text:list-item>
        <text:list-item>
          <text:p text:style-name="P46"><text:span text:style-name="T19">il vigente Regolamento sulle Progressioni verticali in deroga approvato con Deliberazione G.C. n. 72 del 29/05/2025 e n. 83 del 19/06/2025;</text:span><text:span text:style-name="T19"/></text:p>
        </text:list-item>
        <text:list-item>
          <text:p text:style-name="P46"><text:span text:style-name="T19">il vigente Regolamento di organizzazione degli uffici e dei servizi approvato con Deliberazione G.C. n. 102 del 19/11/2012 e ss.mm.ii.;</text:span><text:span text:style-name="T19"/></text:p>
        </text:list-item>
        <text:list-item>
          <text:p text:style-name="P46"><text:span text:style-name="T19">il vigente Regolamento di disciplina dei concorsi e delle altre procedure di assunzione approvato con deliberazione di Giunta Comunale 86 del 19/06/2025 e ss.mm.ii.;</text:span><text:span text:style-name="T19"/></text:p>
        </text:list-item>
        <text:list-item>
          <text:p text:style-name="P37"><text:span text:style-name="T21">il Piano integrato di attività e organizzazione 2025-2027, ai sensi dell’art. 6 del DL n. 80/2021, convertito con modificazioni in legge n. 113/2021, in cui è contenuto il Piano dei Fabbisogni di Personale per il triennio 2025-2027, approvato con Delibera G.C. n. 95 del 03/07/2025</text:span><text:span text:style-name="T19"/></text:p>
        </text:list-item>
      </text:list>
      <text:p text:style-name="P3"/>
      <text:p text:style-name="P47"><text:span text:style-name="T4">RENDE NOTO</text:span><text:span text:style-name="T4"/></text:p>
      <text:p text:style-name="P3"/>
      <text:p text:style-name="P14"><text:span text:style-name="T19">che è indetta una selezione riservata ai dipendenti a tempo indeterminato del Comune di Malnate per totale n. 5 progressioni verticali nella forma c.d. in deroga ai sensi dell’art. 13 comma 6, 7 ed 8 del CCNL 16/11/2022, e in attuazione del vigente regolamento richiamato in premessa al fine di valorizzare l’esperienza e la professionalità maturate nell’Ente, </text:span><text:span text:style-name="T25">riservate al personale dipendente a tempo indeterminato del Comune di Malnate, </text:span><text:span text:style-name="T26">per la copertura dei seguenti posti:</text:span></text:p>
      <text:p text:style-name="P14"/>
      <table:table table:name="Tabella1" table:style-name="Tabella1">
        <table:table-column table:style-name="Tabella1.A"/>
        <table:table-column table:style-name="Tabella1.B"/>
        <table:table-column table:style-name="Tabella1.C"/>
        <table:table-column table:style-name="Tabella1.D"/>
        <table:table-column table:style-name="Tabella1.E"/>
        <table:table-row>
          <table:table-cell table:style-name="Tabella1.A1" office:value-type="string">
            <text:p text:style-name="P18">Rif.</text:p>
          </table:table-cell>
          <table:table-cell table:style-name="Tabella1.A1" office:value-type="string">
            <text:p text:style-name="P18">Area professionale di appartenenza</text:p>
          </table:table-cell>
          <table:table-cell table:style-name="Tabella1.A1" office:value-type="string">
            <text:p text:style-name="P18">N. Unità</text:p>
          </table:table-cell>
          <table:table-cell table:style-name="Tabella1.A1" office:value-type="string">
            <text:p text:style-name="P18">Profilo professionale</text:p>
          </table:table-cell>
          <table:table-cell table:style-name="Tabella1.E1" office:value-type="string">
            <text:p text:style-name="P18">Settore</text:p>
          </table:table-cell>
        </table:table-row>
        <table:table-row>
          <table:table-cell table:style-name="Tabella1.A2" office:value-type="string">
            <text:p text:style-name="P18">1</text:p>
          </table:table-cell>
          <table:table-cell table:style-name="Tabella1.A2" office:value-type="string">
            <text:p text:style-name="P18"/>
            <text:p text:style-name="P18">Area dei Funzionari e dell’Elevata Qualificazione</text:p>
            <text:p text:style-name="P18"/>
          </table:table-cell>
          <table:table-cell table:style-name="Tabella1.A2" office:value-type="string">
            <text:p text:style-name="P18">1</text:p>
          </table:table-cell>
          <table:table-cell table:style-name="Tabella1.A2" office:value-type="string">
            <text:p text:style-name="P18"/>
            <text:p text:style-name="P18">Funzionario <text:span text:style-name="T38">di Polizia Locale</text:span></text:p>
          </table:table-cell>
          <table:table-cell table:style-name="Tabella1.E2" office:value-type="string">
            <text:p text:style-name="P18">Polizia locale e protezione civile</text:p>
          </table:table-cell>
        </table:table-row>
        <table:table-row>
          <table:table-cell table:style-name="Tabella1.A2" office:value-type="string">
            <text:p text:style-name="P18">2</text:p>
          </table:table-cell>
          <table:table-cell table:style-name="Tabella1.A2" office:value-type="string">
            <text:p text:style-name="P18"/>
            <text:p text:style-name="P18">Area dei Funzionari e dell’Elevata Qualificazione</text:p>
            <text:p text:style-name="P18"/>
          </table:table-cell>
          <table:table-cell table:style-name="Tabella1.A2" office:value-type="string">
            <text:p text:style-name="P18"/>
            <text:p text:style-name="P18">2</text:p>
          </table:table-cell>
          <table:table-cell table:style-name="Tabella1.A2" office:value-type="string">
            <text:p text:style-name="P18"/>
            <text:p text:style-name="P18">Funzionario educatore</text:p>
          </table:table-cell>
          <table:table-cell table:style-name="Tabella1.E2" office:value-type="string">
            <text:p text:style-name="P18">Servizi alla persona</text:p>
          </table:table-cell>
        </table:table-row>
        <table:table-row>
          <table:table-cell table:style-name="Tabella1.A2" office:value-type="string">
            <text:p text:style-name="P18">3</text:p>
          </table:table-cell>
          <table:table-cell table:style-name="Tabella1.A2" office:value-type="string">
            <text:p text:style-name="P18"/>
            <text:p text:style-name="P18">Area istruttori</text:p>
          </table:table-cell>
          <table:table-cell table:style-name="Tabella1.A2" office:value-type="string">
            <text:p text:style-name="P18"/>
            <text:p text:style-name="P34">2</text:p>
          </table:table-cell>
          <table:table-cell table:style-name="Tabella1.A2" office:value-type="string">
            <text:p text:style-name="P18"/>
            <text:p text:style-name="P18">Istruttore amministrativo</text:p>
          </table:table-cell>
          <table:table-cell table:style-name="Tabella1.E2" office:value-type="string">
            <text:p text:style-name="P18">Pianificazione e gestione <text:span text:style-name="T44">del territorio</text:span></text:p>
          </table:table-cell>
        </table:table-row>
      </table:table>
      <text:p text:style-name="P14"/>
      <text:p text:style-name="P15">Si garantiscono le pari opportunità tra uomini e donne, per l’accesso all’impiego nel rispetto della vigente normativa in materia.</text:p>
      <text:p text:style-name="P15"/>
      <text:p text:style-name="P3"><text:span text:style-name="T7">Art. 1) REQUISITI </text:span><text:span text:style-name="T8">PER L’</text:span><text:span text:style-name="T7">AMMISSIONE</text:span><text:span text:style-name="T7"/></text:p>
      <text:p text:style-name="P3"/>
      <text:p text:style-name="P48"><text:soft-page-break/><text:span text:style-name="T19">Possono partecipare alla procedura i dipendenti in possesso dei seguenti requisiti alla data di scadenza della presentazione della domanda di partecipazione:</text:span><text:span text:style-name="T19"/></text:p>
      <text:list text:style-name="L2">
        <text:list-item>
          <text:p text:style-name="P43"><text:span text:style-name="T19">essere </text:span><text:span text:style-name="T22">in servizio a tempo indeterminato presso il Comune di Malnate;</text:span></text:p>
        </text:list-item>
        <text:list-item>
          <text:p text:style-name="P49">essere inquadrato nell’Area immediatamente inferiore ai sensi del CCNL Comparto Funzioni Locali 16.11.2022, a quella correlata al posto oggetto di selezione;</text:p>
        </text:list-item>
        <text:list-item>
          <text:p text:style-name="P52">non aver riportato provvedimenti disciplinari superiori alla multa negli ultimi due anni;</text:p>
        </text:list-item>
        <text:list-item>
          <text:p text:style-name="P38"><text:span text:style-name="T19">essere in possesso dei seguenti requisiti, di cui alla </text:span><text:span text:style-name="T7">Tabella C del CCNL 16.11.2022</text:span><text:span text:style-name="T19">, relativi alla progressione tra le Aree, come di seguito riportati:</text:span></text:p>
        </text:list-item>
        <text:list-item>
          <text:p text:style-name="P50">Assenza, negli ultimi due anni, di provvedimenti disciplinari superiori alla multa; possesso di valutazioni positive della performance negli ultimi tre anni (≥ 80% del massimo); se una delle annualità non è valutabile per assenza prolungata, si considerano le ultime tre valutazioni disponibili, in ordine cronologico; le valutazioni “di recupero” non devono essere più vecchie di 5 anni alla scadenza del bando.</text:p>
        </text:list-item>
      </text:list>
      <text:p text:style-name="P10"/>
      <text:p text:style-name="P3"><text:span text:style-name="T19">Da Area degli Operatori esperti (ex. cat. B) All’Area degli Istruttori (ex. cat. C)</text:span><text:span text:style-name="T19"/></text:p>
      <text:list text:style-name="L3">
        <text:list-item>
          <text:p text:style-name="P39"><text:span text:style-name="T7">diploma di scuola secondaria di secondo grado </text:span><text:span text:style-name="T19">e almeno </text:span><text:span text:style-name="T7">5 anni di esperienza </text:span><text:span text:style-name="T19">maturata nell’area degli Operatori esperti e/o nella corrispondente categoria del precedente sistema di classificazione;</text:span></text:p>
        </text:list-item>
        <text:list-item>
          <text:p text:style-name="P40"><text:span text:style-name="T7">oppure </text:span><text:span text:style-name="T19">assolvimento dell’</text:span><text:span text:style-name="T7">obbligo scolastico </text:span><text:span text:style-name="T19">e almeno </text:span><text:span text:style-name="T7">8 anni di esperienza </text:span><text:span text:style-name="T19">maturata nell’area degli Operatori esperti e/o nella corrispondente categoria del precedente sistema di classificazione.</text:span></text:p>
          <text:p text:style-name="P44"/>
        </text:list-item>
      </text:list>
      <text:p text:style-name="P3"><text:span text:style-name="T19">Da Area degli Istruttori (ex. cat. C) All’Area dei Funzionari e dell’Elevata Qualificazione (ex. cat. D)</text:span><text:span text:style-name="T19"/></text:p>
      <text:list text:style-name="L4">
        <text:list-item>
          <text:p text:style-name="P41"><text:span text:style-name="T7">laurea (triennale o magistrale) </text:span><text:span text:style-name="T19">e almeno </text:span><text:span text:style-name="T7">5 anni di esperienza </text:span><text:span text:style-name="T19">maturata nell’area degli Istruttori e/o nella corrispondente categoria del precedente sistema di classificazione;</text:span></text:p>
        </text:list-item>
        <text:list-item>
          <text:p text:style-name="P45"><text:span text:style-name="T7">oppure diploma di scuola secondaria di secondo grado </text:span><text:span text:style-name="T19">ed almeno </text:span><text:span text:style-name="T7">10 anni di esperienza </text:span><text:span text:style-name="T19">maturata nell’area degli Istruttori e/o nella corrispondente categoria del precedente sistema di classificazione.</text:span></text:p>
        </text:list-item>
      </text:list>
      <text:p text:style-name="P3"/>
      <text:p text:style-name="P9">Tutti i requisiti richiesti dal presente articolo devono essere posseduti sia alla data di scadenza del termine stabilito per la presentazione delle domande sia all’atto della sottoscrizione del contratto individuale di lavoro conseguente all’eventuale esito positivo della selezione.</text:p>
      <text:p text:style-name="P1"/>
      <text:p text:style-name="P9">Art. 2) PRESENTAZIONE DELLE CANDIDATURE</text:p>
      <text:p text:style-name="P2"><text:span text:style-name="T19">I dipendenti interessati possono avanzare la propria candidatura indirizzata al </text:span><text:span text:style-name="T24">area Organizzazione – Ufficio Personale</text:span><text:span text:style-name="T27">,</text:span><text:span text:style-name="T19"> mediante posta elettronica certificata all’indirizzo </text:span><text:a xlink:type="simple" xlink:href="mailto:comune.malnate@legalmail.it" text:style-name="Internet_20_link" text:visited-style-name="Visited_20_Internet_20_Link"><text:span text:style-name="T20">comune.malnate</text:span><text:span text:style-name="T29">@</text:span><text:span text:style-name="T30">legalmail.it</text:span></text:a><text:span text:style-name="T29"> </text:span><text:span text:style-name="T19">o mediante consegna al Protocollo generale dell’Ente, </text:span><text:span text:style-name="T7">entro e non oltre</text:span><text:span text:style-name="T13"> le ore </text:span><text:span text:style-name="T14">24:00</text:span><text:span text:style-name="T13"> del giorno </text:span><text:span text:style-name="T15">20</text:span><text:span text:style-name="T14"> settembre</text:span><text:span text:style-name="T13"> 2025</text:span><text:span text:style-name="T7">.</text:span></text:p>
      <text:p text:style-name="P5">Tale termine è da considerarsi perentorio e saranno accettate esclusivamente e indifferibilmente le domande pervenute entro lo stesso termine.</text:p>
      <text:p text:style-name="P1"><text:span text:style-name="T19">La domanda dovrà essere formalizzata sull’apposito modulo allegato al presente avviso </text:span><text:span text:style-name="T7">(Allegato n. </text:span><text:span text:style-name="T9">1</text:span><text:span text:style-name="T7">)</text:span><text:span text:style-name="T19">, unitamente ad un curriculum vitae. Entrambi i documenti dovranno essere datati e firmati, in forma autografa o digitale. Qualora sia apposta firma autografa dovrà essere allegata copia di un documento d’identità.</text:span></text:p>
      <text:p text:style-name="P4">Ai fini della partecipazione alla selezione, <text:span text:style-name="T43">è possibile candidarsi per uno ed uno soltanto dei profili ricercati,</text:span> in caso di più invii della domanda di partecipazione, <text:span text:style-name="T43">per lo stesso profilo o per profili diversi</text:span>, si terrà conto unicamente della domanda inviata cronologicamente per ultima, intendendosi le precedenti integralmente e definitivamente revocate e private d’effetto.</text:p>
      <text:p text:style-name="P4">Potranno essere regolarizzate mediante soccorso istruttorio le domande che risultino incomplete o carenti delle dichiarazioni richieste dal presente Avviso o della relativa documentazione.</text:p>
      <text:p text:style-name="P4">Non saranno prese in considerazione le domande pervenute con modalità o forma diverse rispetto a quelle indicate nel presente Avviso e/o presentate oltre il termine sopra indicato.</text:p>
      <text:p text:style-name="P4">Le dichiarazioni contenute nella domanda di partecipazione hanno valore di autocertificazione, ai sensi del decreto del Presidente della Repubblica 28 dicembre 2000, n. 445.</text:p>
      <text:p text:style-name="P1"><text:soft-page-break/><text:span text:style-name="T19">La partecipazione alla presente selezione comporta l’esplicita e</text:span><text:span text:style-name="T20">d</text:span><text:span text:style-name="T19"> incondizionata accettazione delle norme contrattuali e regolamentari vigenti, ivi comprese quelle inerenti specificatamente all’espletamento della presente procedura selettiva.</text:span></text:p>
      <text:p text:style-name="P4">È ammesso il soccorso istruttorio per sanare irregolarità formali o carenti elementi documentali (es.: firma mancante, copia documento d’identità, chiarimenti su titoli già posseduti, file illeggibili), da integrare entro il termine assegnato dall’Amministrazione.</text:p>
      <text:p text:style-name="Standard">Restano non sanabili e comportano l’esclusione le carenze relative ai requisiti sostanziali non posseduti alla data di scadenza del bando (es.: titolo di studio richiesto, abilitazioni/permessi, anzianità minima quando prevista) e il mancato rispetto dei termini di presentazione della domanda.</text:p>
      <text:p text:style-name="P1"/>
      <text:p text:style-name="P1"/>
      <text:p text:style-name="P3"><text:span text:style-name="T7">Art. 3) AMMISSIONE DEI CANDIDATI</text:span><text:span text:style-name="T7"/></text:p>
      <text:p text:style-name="P4">I candidati, che hanno presentato domanda di partecipazione secondo le modalità ed entro i termini previsti dal presente Avviso, sono ammessi con riserva alla selezione.</text:p>
      <text:p text:style-name="P4">L’Amministrazione può verificare, in qualsiasi fase della procedura selettiva, la corrispondenza di quanto dichiarato dai candidati rispetto ai requisiti previsti nel presente Avviso.</text:p>
      <text:p text:style-name="P4">L’Amministrazione si riserva, a suo insindacabile giudizio, di richiedere ai candidati di regolarizzare o integrare la domanda di partecipazione entro un termine perentorio assegnato.</text:p>
      <text:p text:style-name="P4">La mancata regolarizzazione o integrazione entro i termini assegnati, comporta l’esclusione dalla procedura selettiva.</text:p>
      <text:p text:style-name="P4">L’esclusione dalla procedura selettiva per difetto dei requisiti prescritti dal presente Avviso può essere disposta in ogni momento, dandone comunicazione all’interessato.</text:p>
      <text:p text:style-name="P4">L’accertamento dell’effettivo possesso dei requisiti può essere effettuato anche prima di procedere alla sottoscrizione del contratto individuale di lavoro. In tal caso il candidato che non risulti in possesso dei requisiti prescritti decade automaticamente dalla graduatoria.</text:p>
      <text:p text:style-name="P1"><text:span text:style-name="T19">L’accertamento della mancanza ovvero della falsa certificazione di uno dei requisiti prescritti per l’ammissione alla selezione comporta comunque, in qualunque momento, la risoluzione del contratto individuale di lavoro.</text:span><text:span text:style-name="T19"/></text:p>
      <text:p text:style-name="P1"/>
      <text:p text:style-name="P3"><text:span text:style-name="T7">Art. 4) </text:span><text:span text:style-name="T9">COMMISSIONE ESAMINATRICE </text:span><text:span text:style-name="T7"/></text:p>
      <text:p text:style-name="P6">Ogni Commissione valuta, secondo principi di buon andamento e imparzialità, i titoli e le competenze posseduti dai dipendenti attenendosi al principio della massima coerenza e funzionalità tra quanto dichiarato e le attività riportate nell’avviso in relazione al Settore di destinazione.</text:p>
      <text:p text:style-name="P6">L<text:span text:style-name="T44">e</text:span> commission<text:span text:style-name="T44">i</text:span> esaminatric<text:span text:style-name="T44">i</text:span> sar<text:span text:style-name="T44">anno</text:span> nominat<text:span text:style-name="T44">e</text:span> con successivo provvedimento, in osservanza delle disposizioni regolamentari vigenti. </text:p>
      <text:p text:style-name="P6"/>
      <text:p text:style-name="P7">Art. 5) ELEMENTI DI VALUTAZIONE E PUNTEGGI</text:p>
      <text:p text:style-name="P16"><text:span text:style-name="T19">Ogni Commissione procederà alla valutazione della idoneità del candidato alla specifica posizione da ricoprire e all’attribuzione dei punteggi, previa effettuazione di un colloquio individuale con ciascun candidato, sulla base dei criteri di seguito indicati, fino al raggiungimento di un totale massimo possibile di </text:span><text:span text:style-name="T7">punti 100</text:span><text:span text:style-name="T19">, come segue:</text:span></text:p>
      <text:p text:style-name="P16"/>
      <table:table table:name="Tabella2" table:style-name="Tabella2">
        <table:table-column table:style-name="Tabella2.A"/>
        <table:table-column table:style-name="Tabella2.B"/>
        <table:table-row>
          <table:table-cell table:style-name="Tabella2.A1" office:value-type="string">
            <text:p text:style-name="P20">Elemento di valutazione</text:p>
          </table:table-cell>
          <table:table-cell table:style-name="Tabella2.B1" office:value-type="string">
            <text:p text:style-name="P20">Punteggio</text:p>
          </table:table-cell>
        </table:table-row>
        <table:table-row>
          <table:table-cell table:style-name="Tabella2.A2" office:value-type="string">
            <text:p text:style-name="P19"><text:span text:style-name="T33">a) </text:span>Esperienza maturata nell’area di provenienza</text:p>
          </table:table-cell>
          <table:table-cell table:style-name="Tabella2.B2" office:value-type="string">
            <text:p text:style-name="P19">40</text:p>
          </table:table-cell>
        </table:table-row>
        <table:table-row>
          <table:table-cell table:style-name="Tabella2.A2" office:value-type="string">
            <text:p text:style-name="P19"><text:span text:style-name="T33">b) </text:span>Titolo di studio</text:p>
          </table:table-cell>
          <table:table-cell table:style-name="Tabella2.B2" office:value-type="string">
            <text:p text:style-name="P19">20</text:p>
          </table:table-cell>
        </table:table-row>
        <table:table-row>
          <table:table-cell table:style-name="Tabella2.A2" office:value-type="string">
            <text:p text:style-name="P19"><text:span text:style-name="T33">c) </text:span>Competenze professionali</text:p>
          </table:table-cell>
          <table:table-cell table:style-name="Tabella2.B2" office:value-type="string">
            <text:p text:style-name="P19">40</text:p>
          </table:table-cell>
        </table:table-row>
      </table:table>
      <text:p text:style-name="P3"/>
      <text:p text:style-name="P55"/>
      <text:p text:style-name="P55"><text:span text:style-name="T7">a) Esperienza maturata nell’area di provenienza</text:span><text:span text:style-name="T7"/></text:p>
      <text:p text:style-name="P55"/>
      <text:p text:style-name="P12">Ai fini dell’elemento a) Esperienza maturata nell’area di provenienza (max 40/100), si valuta la durata del servizio effettivamente prestato, anche con contratto a tempo determinato, in mansioni corrispondenti al profilo messo a selezione, presso Pubbliche Amministrazioni di cui all’art. 1, c. 2, D.Lgs. 165/2001.</text:p>
      <text:p text:style-name="P12"><text:soft-page-break/>Il punteggio è attribuito con 4 punti per ogni anno intero di servizio <text:span text:style-name="T41">oltre il requisito minimo richiesto per l’accesso</text:span>; le frazioni &lt; 6 mesi non si considerano, le frazioni ≥ 6 mesi sono considerate 1 anno intero.</text:p>
      <text:p text:style-name="Standard"/>
      <text:p text:style-name="Standard"><text:span text:style-name="T41">Criteri applicativi</text:span>:</text:p>
      <text:p text:style-name="Standard">Unità di misura: il computo avviene in giorni di servizio, convertiti in anni (365 gg = 1 anno); l’arrotondamento alle frazioni di cui sopra si applica sul totale.</text:p>
      <text:p text:style-name="Standard">Part-time: il servizio è pro-rata in base al rapporto orario (es.: 50% → metà giorni). (coerente con il criterio del servizio effettivo).</text:p>
      <text:p text:style-name="Standard">Aspettative/sospensioni: non si computano le aspettative non retribuite e i periodi di sospensione dal servizio; si computano i periodi tutelati per legge (es. maternità/paternità obbligatoria), in quanto neutri rispetto alla performance ma servizio utile.</text:p>
      <text:p text:style-name="Standard">Comando/distacco/convenzione: pienamente valutabili se attinenti al profilo oggetto di selezione, a prescindere dall’ente di utilizzazione.</text:p>
      <text:p text:style-name="Standard">Documentazione: il candidato allega contratti/attestazioni di servizio o dichiarazione sostitutiva con ente, profilo, regime orario, periodi.»</text:p>
      <text:p text:style-name="Standard"/>
      <text:p text:style-name="Standard"/>
      <text:p text:style-name="P11"/>
      <text:p text:style-name="P11"/>
      <text:p text:style-name="P3"><text:span text:style-name="T7">b) T</text:span><text:span text:style-name="T10">itolo di studio</text:span><text:span text:style-name="T7"/></text:p>
      <text:p text:style-name="P17">Titolo oltre il requisito richiesto per il profilo professionale, punti singoli: </text:p>
      <text:p text:style-name="P17"/>
      <table:table table:name="Tabella3" table:style-name="Tabella3">
        <table:table-column table:style-name="Tabella3.A"/>
        <table:table-column table:style-name="Tabella3.B"/>
        <table:table-row>
          <table:table-cell table:style-name="Tabella3.A1" office:value-type="string">
            <text:p text:style-name="P22">Titolo di studio</text:p>
          </table:table-cell>
          <table:table-cell table:style-name="Tabella3.B1" office:value-type="string">
            <text:p text:style-name="P22">Punteggio</text:p>
          </table:table-cell>
        </table:table-row>
        <table:table-row>
          <table:table-cell table:style-name="Tabella3.A2" office:value-type="string">
            <text:p text:style-name="P22">Diploma di qualifica professionale (biennale o triennale)</text:p>
          </table:table-cell>
          <table:table-cell table:style-name="Tabella3.B2" office:value-type="string">
            <text:p text:style-name="P22">2</text:p>
          </table:table-cell>
        </table:table-row>
        <table:table-row>
          <table:table-cell table:style-name="Tabella3.A2" office:value-type="string">
            <text:p text:style-name="P22">Diploma di scuola secondaria di II grado (Diploma)</text:p>
          </table:table-cell>
          <table:table-cell table:style-name="Tabella3.B2" office:value-type="string">
            <text:p text:style-name="P22">3</text:p>
          </table:table-cell>
        </table:table-row>
        <table:table-row>
          <table:table-cell table:style-name="Tabella3.A2" office:value-type="string">
            <text:p text:style-name="P22">Diploma di laurea triennale</text:p>
          </table:table-cell>
          <table:table-cell table:style-name="Tabella3.B2" office:value-type="string">
            <text:p text:style-name="P22">5</text:p>
          </table:table-cell>
        </table:table-row>
        <table:table-row>
          <table:table-cell table:style-name="Tabella3.A2" office:value-type="string">
            <text:p text:style-name="P22">Laurea magistrale/specialistica o del vecchio ordinamento</text:p>
          </table:table-cell>
          <table:table-cell table:style-name="Tabella3.B2" office:value-type="string">
            <text:p text:style-name="P22">8</text:p>
          </table:table-cell>
        </table:table-row>
        <table:table-row>
          <table:table-cell table:style-name="Tabella3.A2" office:value-type="string">
            <text:p text:style-name="P22">Master universitario II livello/Scuola di specializzazione</text:p>
          </table:table-cell>
          <table:table-cell table:style-name="Tabella3.B2" office:value-type="string">
            <text:p text:style-name="P22">9</text:p>
          </table:table-cell>
        </table:table-row>
        <table:table-row>
          <table:table-cell table:style-name="Tabella3.A2" office:value-type="string">
            <text:p text:style-name="P22">Dottorato di ricerca</text:p>
          </table:table-cell>
          <table:table-cell table:style-name="Tabella3.B2" office:value-type="string">
            <text:p text:style-name="P22">10</text:p>
          </table:table-cell>
        </table:table-row>
      </table:table>
      <text:p text:style-name="P3">Ogni candidato somma i punti di titoli differenti fino ad un massimo di 20 punti. </text:p>
      <text:p text:style-name="P4"/>
      <text:p text:style-name="P3"><text:span text:style-name="T7">c) C</text:span><text:span text:style-name="T11">ompetenze professionali</text:span><text:span text:style-name="T7"/></text:p>
      <text:p text:style-name="P1"><text:span text:style-name="T19">Accertate con colloquio strutturato e, se utile, prova pratica o test. Viene utilizzata una griglia standard, uguale per tutti i candidati. Puntegggi parziali arrotondati al 0.5 più vicino. <text:s/></text:span><text:span text:style-name="T19"/></text:p>
      <text:p text:style-name="P47"><text:span text:style-name="T7">Griglia di valutazione delle Competenze professionali </text:span><text:span text:style-name="T7"/></text:p>
      <table:table table:name="Tabella4" table:style-name="Tabella4">
        <table:table-column table:style-name="Tabella4.A"/>
        <table:table-column table:style-name="Tabella4.B"/>
        <table:table-column table:style-name="Tabella4.C"/>
        <table:table-row>
          <table:table-cell table:style-name="Tabella4.A1" office:value-type="string">
            <text:p text:style-name="P26">Area di competenza</text:p>
          </table:table-cell>
          <table:table-cell table:style-name="Tabella4.A1" office:value-type="string">
            <text:p text:style-name="P26">Descrizione</text:p>
          </table:table-cell>
          <table:table-cell table:style-name="Tabella4.A1" office:value-type="string">
            <text:p text:style-name="P27">Punti</text:p>
          </table:table-cell>
        </table:table-row>
        <table:table-row>
          <table:table-cell table:style-name="Tabella4.A2" office:value-type="string">
            <text:p text:style-name="P24">Tecnico-professionale</text:p>
          </table:table-cell>
          <table:table-cell table:style-name="Tabella4.A2" office:value-type="string">
            <text:p text:style-name="P23">Conoscenza normativa di settore, procedure interne, capacità d’uso di applicativi specialistici, abilità redazionale. </text:p>
          </table:table-cell>
          <table:table-cell table:style-name="Tabella4.C2" office:value-type="string">
            <text:p text:style-name="P25">0-20 punti</text:p>
          </table:table-cell>
        </table:table-row>
        <table:table-row>
          <table:table-cell table:style-name="Tabella4.A3" office:value-type="string">
            <text:p text:style-name="P24">Organizzativa - Metodologica</text:p>
          </table:table-cell>
          <table:table-cell table:style-name="Tabella4.A3" office:value-type="string">
            <text:p text:style-name="P23">Pianificazione attività, gestione scadenze, problem solving, attenzione alla qualità e al miglioramento continuo. </text:p>
          </table:table-cell>
          <table:table-cell table:style-name="Tabella4.C3" office:value-type="string">
            <text:p text:style-name="P25">0-10 punti</text:p>
          </table:table-cell>
        </table:table-row>
        <table:table-row>
          <table:table-cell table:style-name="Tabella4.A3" office:value-type="string">
            <text:p text:style-name="P24">Relazionale - Comunicativa</text:p>
          </table:table-cell>
          <table:table-cell table:style-name="Tabella4.A3" office:value-type="string">
            <text:p text:style-name="P23">Chiarezza espositiva, ascolto attivo, teamwork, gestione del conflitto, orientamento cittadino. </text:p>
          </table:table-cell>
          <table:table-cell table:style-name="Tabella4.C3" office:value-type="string">
            <text:p text:style-name="P25">0-10 punti</text:p>
          </table:table-cell>
        </table:table-row>
      </table:table>
      <text:p text:style-name="P21"/>
      <text:p text:style-name="P21">Le competenze professionali sono accertate mediante colloquio strutturato e, se utile, prova pratica o test, applicando la griglia standard uguale per tutti i candidati. I punteggi parziali <text:soft-page-break/>sono arrotondati al 0,5 più vicino. Punteggio massimo: 40/100 (area tecnico-professionale 0–20; area organizzativa-metodologica 0–10; area relazionale-comunicativa 0–10).</text:p>
      <text:p text:style-name="P1"/>
      <text:p text:style-name="Standard">Gli ambiti tematici del colloquio, differenziati per profilo, sono i seguenti (esemplificativi e non esaustivi, in coerenza con il profilo messo a selezione):</text:p>
      <text:p text:style-name="Standard"/>
      <text:p text:style-name="P21">Profilo: Funzionario/Agente di Polizia Locale</text:p>
      <text:p text:style-name="P1">– Codice della Strada e regolamento di esecuzione; infortunistica stradale essenziale.</text:p>
      <text:p text:style-name="P1">– Polizia amministrativa e commerciale (SCIA, autorizzazioni, sanzioni; pubblici esercizi, fiere/mercati).</text:p>
      <text:p text:style-name="P1">– Illeciti amministrativi (L. 689/1981), accertamento e procedimento sanzionatorio; nozioni di polizia edilizia/ambientale.</text:p>
      <text:p text:style-name="P1">– Sicurezza urbana, interventi operativi, tecniche di comunicazione con l’utenza.</text:p>
      <text:p text:style-name="P1">– Trasparenza/anticorruzione e privacy (D.Lgs. 33/2013; L. 190/2012; Reg. UE 2016/679); doveri del dipendente (D.Lgs. 165/2001; D.P.R. 62/2013); salute e sicurezza (D.Lgs. 81/2008).</text:p>
      <text:p text:style-name="P1">– Verifica digitale su: gestione verbali/accertamenti, protocollazione informatica, mappe/GIS di base, suite d’ufficio.</text:p>
      <text:p text:style-name="P1"/>
      <text:p text:style-name="P21">Profilo: Funzionario Educatore 0–6</text:p>
      <text:p text:style-name="P1">– Ordinamento 0–6 (D.Lgs. 65/2017), linee pedagogiche, progettazione e documentazione educativa.</text:p>
      <text:p text:style-name="P1">– Inclusione e BES; rapporto con famiglie, lavoro d’équipe; tutela e benessere del minore.</text:p>
      <text:p text:style-name="P1">– Sicurezza, primo soccorso e HACCP di base in contesto educativo.</text:p>
      <text:p text:style-name="P1">– Privacy scolastica/educativa; doveri del dipendente pubblico.</text:p>
      <text:p text:style-name="P1">– Verifica digitale su: registri/gestionali educativi, protocollazione, suite d’ufficio.</text:p>
      <text:p text:style-name="P1"/>
      <text:p text:style-name="P21">Profilo: Istruttore Amministrativo -<text:span text:style-name="T44">Area Pianificazione e Gestione del territorio</text:span></text:p>
      <text:p text:style-name="P1">– SUAP: principi e procedimento (D.P.R. 160/2010), SCIA e segnalazioni (L. 241/1990; D.Lgs. 222/2016), conferenza di servizi, modulistica unificata.</text:p>
      <text:p text:style-name="P1">– Nozioni di commercio/somministrazione, edilizia produttiva, impiantistica connessa ai procedimenti.</text:p>
      <text:p text:style-name="P1">– Trasparenza, privacy e anticorruzione; doveri del dipendente pubblico.</text:p>
      <text:p text:style-name="P1">– Verifica digitale su: portale SUAP, gestione procedimenti e protocollazione, suite d’ufficio.</text:p>
      <text:p text:style-name="P1">– Polizia mortuaria (D.P.R. 285/1990), concessioni, affidi, trasporti funebri, registri e anagrafe cimiteriale.</text:p>
      <text:p text:style-name="P1">– Procedimenti amministrativi connessi; rapporti con utenza e operatori funebri.</text:p>
      <text:p text:style-name="P1">– Trasparenza, privacy e anticorruzione; doveri del dipendente pubblico.</text:p>
      <text:p text:style-name="P1">– Verifica digitale su: gestionali cimiteriali, protocollazione, suite d’ufficio.»</text:p>
      <text:p text:style-name="P21"/>
      <text:p text:style-name="P21"/>
      <text:p text:style-name="P21"/>
      <text:p text:style-name="P3"><text:span text:style-name="T7">Art. </text:span><text:span text:style-name="T12">6</text:span><text:span text:style-name="T7">) </text:span><text:span text:style-name="T12">G</text:span><text:span text:style-name="T7">RADUATORIA </text:span><text:span text:style-name="T12">FINALE</text:span><text:span text:style-name="T7"/></text:p>
      <text:p text:style-name="P3"/>
      <text:p text:style-name="P13"><text:span text:style-name="T17">1. <text:s text:c="2"/></text:span><text:span text:style-name="T16">Per ogni profilo oggetto del presente bando sarà presente una graduatoria, per un totale di quattro graduatorie distinte.</text:span></text:p>
      <text:p text:style-name="P8"><text:span text:style-name="T42">2</text:span>. Le graduatorie sono formate secondo l'ordine dei punteggi ottenuti dai candidati nella valutazione complessiva della selezione, con l'osservanza, a parità di punteggio, delle preferenze di legge.</text:p>
      <text:p text:style-name="P8"><text:span text:style-name="T42">3</text:span>. Sono dichiarati vincitori, nei limiti dei posti complessivamente messi a selezione, i candidati utilmente collocati nelle graduatorie, con una valutazione non inferiore a 60/100.</text:p>
      <text:p text:style-name="P8"><text:span text:style-name="T42">4</text:span>. La graduatoria e la nomina dei vincitori della selezione sono approvate con determinazione del Responsabile del Settore Organizzazione, sono immediatamente efficaci e vengono utilizzate esclusivamente nel limite dei posti messi a selezione.</text:p>
      <text:p text:style-name="P54"><text:soft-page-break/><text:span text:style-name="T35">5</text:span><text:span text:style-name="T34">. Con i vincitori verrà sottoscritto un nuovo contratto individuale di lavoro, con inquadramento nell’area immediatamente superiore (posizione economica iniziale), previo accertamento della veridicità del possesso dei requisiti dichiarati nella domanda di partecipazione, oggetto di valutazione. I vincitori sono esonerati, previo consenso, dallo svolgimento del periodo di prova, in conformità a quanto disposto dall’art. 25, comma 2, del CCNL 16/11/2022. Inoltre, i vincitori, nel rispetto della disciplina vigente, conservano le giornate di ferie maturate e non fruite e la retribuzione individuale di anzianità (RIA), che, conseguentemente, non confluisce nel Fondo risorse decentrate. </text:span><text:span text:style-name="T27"/></text:p>
      <text:p text:style-name="P4"/>
      <text:p text:style-name="P9">Art. 7) RISERVATEZZA</text:p>
      <text:p text:style-name="P1"><text:span text:style-name="T19">Il trattamento dei dati personali avviene ai sensi della normativa in materia di tutela della riservatezza come da </text:span><text:span text:style-name="T28">“Informativa privacy” </text:span><text:span text:style-name="T19">ai sensi degli artt. 13 e ss. del Regolamento UE 2016/679 e del D.lgs. n. 196/2003.</text:span></text:p>
      <text:p text:style-name="P9"/>
      <text:p text:style-name="P9">Art. 8) NORME FINALI</text:p>
      <text:p text:style-name="P4">Il Comune di <text:span text:style-name="T36">Malnate</text:span> si riserva di applicare, per tutto quanto non previsto dal presente Avviso, le disposizioni normative e contrattuali vigenti in materia di reclutamento e selezione del personale.</text:p>
      <text:p text:style-name="P4">Il presente Avviso può essere modificato, prorogato, sospeso o revocato per ragioni organizzative o di diversa valutazione dell’Ente.</text:p>
      <text:p text:style-name="P4">Il presente Avviso viene pubblicato sul sito istituzionale del Comune di <text:span text:style-name="T36">Malnate</text:span>, Sezione amministrazione trasparente – Bandi di concorso, e inviato alle Organizzazioni Sindacali, alla R.S.U. e ai Direttori di Settore, affinché provvedano a darne informazione al personale assegnato.</text:p>
      <text:p text:style-name="P4">Tutte le comunicazioni ai candidati saranno effettuate tramite pubblicazione sul sito istituzionale</text:p>
      <text:p text:style-name="P4">del Comune di <text:span text:style-name="T37">Malnate</text:span>, Sezione amministrazione trasparente – Bandi di concorso.</text:p>
      <text:p text:style-name="P4">L’elenco degli ammessi/esclusi, nonché il diario del colloquio (data, ora e sede), saranno pubblicati nella sezione “Amministrazione Trasparente – Bandi di concorso” del sito istituzionale con preavviso minimo di 15 giorni rispetto alla data del colloquio.<text:line-break/>La pubblicazione ha valore di notifica a tutti gli effetti di legge; eventuali variazioni saranno rese note con le medesime modalità.</text:p>
      <text:p text:style-name="P9">Le comunicazioni pubblicate sul sito istituzionale hanno valore di notifica a tutti gli effetti</text:p>
      <text:p text:style-name="P9">e non vi è obbligo per l’Ente di procedere con ulteriori o diverse forme di comunicazione.</text:p>
      <text:p text:style-name="P28"/>
      <text:p text:style-name="P9">Allegati:</text:p>
      <text:p text:style-name="P1"><text:span text:style-name="T18"> </text:span><text:span text:style-name="T19">n. </text:span><text:span text:style-name="T23">1</text:span><text:span text:style-name="T19"> schema di domanda</text:span></text:p>
      <text:p text:style-name="P1"><text:span text:style-name="T1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Helvetica" svg:font-family="Helvetica" style:font-family-generic="roman" style:font-pitch="variable"/>
    <style:font-face style:name="Helvetica-Bold" svg:font-family="Helvetica-Bold" style:font-family-generic="roman" style:font-pitch="variable"/>
    <style:font-face style:name="Helvetica-BoldOblique" svg:font-family="Helvetica-BoldOblique" style:font-family-generic="roman" style:font-pitch="variable"/>
    <style:font-face style:name="Helvetica-Oblique" svg:font-family="Helvetica-Oblique" style:font-family-generic="roman" style:font-pitch="variable"/>
    <style:font-face style:name="Helvetica1" svg:font-family="Helvetica"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Wingdings" svg:font-family="Wingdings"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7-09T09:32:44.984000000</meta:creation-date>
    <dc:date>2025-09-05T11:24:39.649000000</dc:date>
    <meta:editing-duration>PT11H9M15S</meta:editing-duration>
    <meta:editing-cycles>26</meta:editing-cycles>
    <meta:generator>LibreOffice/7.5.1.2$Windows_X86_64 LibreOffice_project/fcbaee479e84c6cd81291587d2ee68cba099e129</meta:generator>
    <meta:print-date>2025-07-25T15:22:53.193000000</meta:print-date>
    <meta:document-statistic meta:table-count="4" meta:image-count="0" meta:object-count="0" meta:page-count="6" meta:paragraph-count="162" meta:word-count="2477" meta:character-count="18046" meta:non-whitespace-character-count="15714"/>
  </office:meta>
</office:document-meta>
</file>