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</style:style>
    <style:style style:name="P1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4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style:font-name-asian="SimSun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9" style:family="text">
      <style:text-properties style:font-name="Arial" fo:font-weight="bold" style:font-weight-asian="bold" style:font-name-complex="Arial" style:font-weight-complex="bold"/>
    </style:style>
    <style:style style:name="T10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1" style:family="text">
      <style:text-properties fo:color="#000000" loext:opacity="100%" style:font-name="Arial" fo:font-size="11pt" style:font-size-asian="11pt" style:font-name-complex="Arial" style:font-size-complex="11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2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9"> Dichiarazione assenza conflitto di interessi, art. 16 del D. Lgs 36/2023 e s.m.i.</text:span></text:span><text:span text:style-name="Car._20_predefinito_20_paragrafo"><text:span text:style-name="T2"> <text:s/></text:span></text:span><text:span text:style-name="Enfasi_20__28_grassetto_29_"><text:span text:style-name="T10">Affidamento di incarico professionale per lo studio di prefattibilità progettuale relativo agli “INTERVENTI DI RIQUALIFICAZIONE DELLE AREE PUBBLICHE DEL QUARTIERE S.RITA”</text:span></text:span></text:p>
      <text:p text:style-name="P7"/>
      <text:p text:style-name="P7"/>
      <text:p text:style-name="P13"><text:span text:style-name="Car._20_predefinito_20_paragrafo"><text:span text:style-name="T2">Il sottoscritto </text:span></text:span><text:span text:style-name="Car._20_predefinito_20_paragrafo"><text:span text:style-name="T6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6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3"><text:span text:style-name="Car._20_predefinito_20_paragrafo"><text:span text:style-name="T7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1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1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4"><text:span text:style-name="Car._20_predefinito_20_paragrafo"><text:span text:style-name="T8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1-08T11:19:05.129000000</dc:date>
    <meta:editing-cycles>19</meta:editing-cycles>
    <meta:editing-duration>PT49M51S</meta:editing-duration>
    <meta:document-statistic meta:table-count="0" meta:image-count="0" meta:object-count="0" meta:page-count="1" meta:paragraph-count="20" meta:word-count="252" meta:character-count="1917" meta:non-whitespace-character-count="1555"/>
    <meta:template xlink:type="simple" xlink:actuate="onRequest" xlink:title="" xlink:href="../../../2025/+%20PARCHEGGIO%20VIA%20VERDI/03%20STUDIO%20SOLUZIONI%20PROGETTUALI%20-%20Dozzio/Caricati%20in%20Sintel/04%20Conflitto%20di%20interessi%20dlgs%2036.odt/Normal.dotm"/>
  </office:meta>
</office:document-meta>
</file>