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adornments="Grassetto" style:font-family-generic="swiss" style:font-pitch="variable"/>
    <style:font-face style:name="Arial-BoldMT" svg:font-family="Arial-BoldMT" style:font-family-generic="roman" style:font-pitch="variable"/>
    <style:font-face style:name="ArialMT" svg:font-family="ArialMT" style:font-family-generic="roman" style:font-pitch="variable"/>
    <style:font-face style:name="Calibri" svg:font-family="Calibri" style:font-family-generic="roman" style:font-pitch="variable"/>
    <style:font-face style:name="Calibri-Bold" svg:font-family="Calibri-Bold" style:font-family-generic="roman" style:font-pitch="variable"/>
    <style:font-face style:name="Calibri-Italic" svg:font-family="Calibri-Italic"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iberationSerif" svg:font-family="Liberation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Times New Roman" svg:font-family="'Times New Roman'" style:font-family-generic="roman" style:font-pitch="variable"/>
  </office:font-face-decls>
  <office:automatic-styles>
    <style:style style:name="P1" style:family="paragraph" style:parent-style-name="Default">
      <style:paragraph-properties fo:text-align="justify" style:justify-single-word="false"/>
      <style:text-properties style:font-name="Arial" fo:font-size="10.5pt" style:font-size-asian="10.5pt" style:font-size-complex="10.5pt"/>
    </style:style>
    <style:style style:name="P2" style:family="paragraph" style:parent-style-name="Default">
      <style:paragraph-properties fo:text-align="justify" style:justify-single-word="false"/>
      <style:text-properties style:font-name="Arial" fo:font-size="10.5pt" officeooo:paragraph-rsid="0020100e" style:font-size-asian="10.5pt" style:font-size-complex="10.5pt"/>
    </style:style>
    <style:style style:name="P3" style:family="paragraph" style:parent-style-name="Standard">
      <style:paragraph-properties fo:text-align="start" style:justify-single-word="false"/>
    </style:style>
    <style:style style:name="P4" style:family="paragraph" style:parent-style-name="Standard">
      <style:paragraph-properties fo:text-align="center" style:justify-single-word="false"/>
      <style:text-properties style:font-name="Arial" fo:font-size="10.5pt" style:font-size-asian="10.5pt" style:font-size-complex="10.5pt"/>
    </style:style>
    <style:style style:name="P5" style:family="paragraph" style:parent-style-name="Standard">
      <style:paragraph-properties fo:text-align="justify" style:justify-single-word="false"/>
      <style:text-properties style:font-name="Arial" fo:font-size="10.5pt" officeooo:paragraph-rsid="001d0c6e" style:font-size-asian="10.5pt" style:font-size-complex="10.5pt"/>
    </style:style>
    <style:style style:name="P6" style:family="paragraph" style:parent-style-name="Standard">
      <style:paragraph-properties fo:text-align="justify" style:justify-single-word="false"/>
      <style:text-properties style:font-name="Arial" fo:font-size="10.5pt" officeooo:paragraph-rsid="001e1ddb" style:font-size-asian="10.5pt" style:font-size-complex="10.5pt"/>
    </style:style>
    <style:style style:name="P7" style:family="paragraph" style:parent-style-name="Standard">
      <style:paragraph-properties fo:text-align="justify" style:justify-single-word="false"/>
      <style:text-properties style:font-name="Arial" fo:font-size="10.5pt" style:font-size-asian="10.5pt" style:font-size-complex="10.5pt"/>
    </style:style>
    <style:style style:name="T1" style:family="text">
      <style:text-properties fo:color="#000000" loext:opacity="100%" style:font-name="Arial-BoldMT" fo:font-size="14pt" fo:font-weight="bold" style:font-size-asian="14pt" style:font-weight-asian="bold"/>
    </style:style>
    <style:style style:name="T2" style:family="text">
      <style:text-properties fo:color="#000000" loext:opacity="100%" style:font-name="Arial-BoldMT" fo:font-size="8pt" fo:font-weight="bold" style:font-size-asian="8pt" style:font-weight-asian="bold"/>
    </style:style>
    <style:style style:name="T3" style:family="text">
      <style:text-properties fo:color="#000000" loext:opacity="100%" style:font-name="Calibri-Bold" fo:font-size="11pt" fo:font-weight="bold" style:font-size-asian="11pt" style:font-weight-asian="bold"/>
    </style:style>
    <style:style style:name="T4" style:family="text">
      <style:text-properties fo:color="#000000" loext:opacity="100%" style:font-name="Calibri-Bold" fo:font-size="11pt" fo:font-weight="bold" officeooo:rsid="001d0c6e" style:font-size-asian="11pt" style:font-weight-asian="bold"/>
    </style:style>
    <style:style style:name="T5" style:family="text">
      <style:text-properties fo:color="#000000" loext:opacity="100%" style:font-name="Calibri-Bold" fo:font-size="10pt" fo:font-weight="bold" style:font-size-asian="10pt" style:font-weight-asian="bold"/>
    </style:style>
    <style:style style:name="T6" style:family="text">
      <style:text-properties fo:color="#000000" loext:opacity="100%" style:font-name="Calibri" fo:font-size="11pt" style:font-size-asian="11pt"/>
    </style:style>
    <style:style style:name="T7" style:family="text">
      <style:text-properties fo:color="#000000" loext:opacity="100%" style:font-name="ArialMT" fo:font-size="8pt" style:font-size-asian="8pt"/>
    </style:style>
    <style:style style:name="T8" style:family="text">
      <style:text-properties fo:color="#000000" loext:opacity="100%" style:font-name="LiberationSerif" fo:font-size="10pt" style:font-size-asian="10pt"/>
    </style:style>
    <style:style style:name="T9" style:family="text">
      <style:text-properties fo:color="#000000" loext:opacity="100%" style:font-name="Calibri-Italic" fo:font-size="11pt" fo:font-style="italic" style:font-size-asian="11pt" style:font-style-asian="italic"/>
    </style:style>
    <style:style style:name="T10" style:family="text">
      <style:text-properties fo:color="#000000" loext:opacity="100%" style:text-line-through-style="none" style:text-line-through-type="none" fo:font-size="11.5pt" style:text-underline-style="none" style:font-size-asian="11.5pt"/>
    </style:style>
    <style:style style:name="T11" style:family="text">
      <style:text-properties fo:color="#000000" loext:opacity="100%" style:text-line-through-style="none" style:text-line-through-type="none" fo:font-size="11.5pt" style:text-underline-style="none" fo:font-weight="bold" style:font-size-asian="11.5pt" style:font-weight-asian="bold"/>
    </style:style>
    <style:style style:name="T12" style:family="text">
      <style:text-properties fo:color="#000000" loext:opacity="100%" style:text-line-through-style="none" style:text-line-through-type="none" fo:font-size="11.5pt" style:text-underline-style="none" fo:font-weight="normal" style:font-size-asian="11.5pt" style:font-weight-asian="normal"/>
    </style:style>
    <style:style style:name="T13" style:family="text">
      <style:text-properties fo:color="#000000" loext:opacity="100%" style:text-line-through-style="none" style:text-line-through-type="none" fo:font-size="11.5pt" style:text-underline-style="none" fo:font-weight="normal" officeooo:rsid="0020100e" style:font-size-asian="11.5pt" style:font-weight-asian="normal"/>
    </style:style>
    <style:style style:name="T14" style:family="text">
      <style:text-properties fo:color="#000000" loext:opacity="100%" style:text-line-through-style="none" style:text-line-through-type="none" style:text-underline-style="none" fo:font-weight="bold" style:font-weight-asian="bold"/>
    </style:style>
    <style:style style:name="T15" style:family="text">
      <style:text-properties fo:color="#000000" loext:opacity="100%" style:text-line-through-style="none" style:text-line-through-type="none" style:text-underline-style="none" fo:font-weight="normal" style:font-weight-asian="normal"/>
    </style:style>
    <style:style style:name="T16" style:family="text">
      <style:text-properties fo:color="#000000" loext:opacity="100%" style:text-line-through-style="none" style:text-line-through-type="none" style:text-underline-style="none" fo:font-weight="normal" officeooo:rsid="0020100e" style:font-weight-asian="normal"/>
    </style:style>
    <style:style style:name="T17" style:family="text">
      <style:text-properties fo:color="#000000" loext:opacity="100%" fo:font-size="12pt" style:font-size-asian="12pt"/>
    </style:style>
    <style:style style:name="T18" style:family="text">
      <style:text-properties fo:color="#000000" loext:opacity="100%" fo:font-size="11.5pt" style:font-size-asian="11.5pt"/>
    </style:style>
    <style:style style:name="T19" style:family="text">
      <style:text-properties fo:color="#000000" loext:opacity="100%" fo:font-size="11.5pt" officeooo:rsid="0020100e" style:font-size-asian="11.5pt"/>
    </style:style>
    <style:style style:name="T20" style:family="text">
      <style:text-properties fo:color="#000000" loext:opacity="100%" fo:font-size="14pt" fo:font-weight="bold" style:font-size-asian="14pt" style:font-weight-asian="bold"/>
    </style:style>
    <style:style style:name="T21" style:family="text">
      <style:text-properties fo:color="#000000" loext:opacity="100%" fo:font-size="11pt" fo:font-weight="bold" officeooo:rsid="001d0c6e" style:font-size-asian="11pt" style:font-weight-asian="bold"/>
    </style:style>
    <style:style style:name="T22" style:family="text">
      <style:text-properties fo:color="#000000" loext:opacity="100%" fo:font-size="11pt" fo:font-weight="bold" style:font-size-asian="11pt" style:font-weight-asian="bold"/>
    </style:style>
    <style:style style:name="T23" style:family="text">
      <style:text-properties fo:color="#000000" loext:opacity="100%" fo:font-size="11pt" style:font-size-asian="11pt"/>
    </style:style>
    <style:style style:name="T24" style:family="text">
      <style:text-properties fo:color="#000000" loext:opacity="100%" fo:font-size="11pt" fo:font-style="italic" style:font-size-asian="11pt" style:font-style-asian="italic"/>
    </style:style>
    <style:style style:name="T25" style:family="text">
      <style:text-properties fo:color="#000000" loext:opacity="100%" fo:font-size="10pt" fo:font-weight="bold" style:font-size-asian="10pt" style:font-weight-asian="bold"/>
    </style:style>
    <style:style style:name="T26" style:family="text">
      <style:text-properties fo:color="#000000" loext:opacity="100%" fo:font-weight="bold" style:font-weight-asian="bold"/>
    </style:style>
    <style:style style:name="T27" style:family="text">
      <style:text-properties fo:color="#000000" loext:opacity="100%" fo:font-weight="bold" officeooo:rsid="001d0c6e" style:font-weight-asian="bold"/>
    </style:style>
    <style:style style:name="T28" style:family="text">
      <style:text-properties fo:color="#000000" loext:opacity="100%"/>
    </style:style>
    <style:style style:name="T29" style:family="text">
      <style:text-properties fo:color="#000000" loext:opacity="100%" officeooo:rsid="0020100e"/>
    </style:style>
    <style:style style:name="T30" style:family="text">
      <style:text-properties fo:color="#000000" loext:opacity="100%" fo:font-style="italic" style:font-style-asian="italic"/>
    </style:style>
    <style:style style:name="T31" style:family="text">
      <style:text-properties fo:color="#000081" loext:opacity="100%" style:font-name="ArialMT" fo:font-size="8pt" style:font-size-asian="8pt"/>
    </style:style>
    <style:style style:name="T32" style:family="text">
      <style:text-properties fo:font-size="11.5pt" fo:font-weight="bold" style:font-size-asian="11.5pt" style:font-weight-asian="bold"/>
    </style:style>
    <style:style style:name="T33" style:family="text">
      <style:text-properties fo:font-size="11.5pt" fo:font-weight="normal" style:font-size-asian="11.5pt" style:font-weight-asian="normal"/>
    </style:style>
    <style:style style:name="T34" style:family="text">
      <style:text-properties style:text-line-through-style="none" style:text-line-through-type="none" fo:font-size="11.5pt" style:text-underline-style="none" fo:font-weight="normal" style:font-size-asian="11.5pt" style:font-weight-asian="normal"/>
    </style:style>
    <style:style style:name="T35" style:family="text">
      <style:text-properties style:text-line-through-style="none" style:text-line-through-type="none" fo:font-size="11.5pt" style:text-underline-style="none" fo:font-weight="normal" officeooo:rsid="0020100e" style:font-size-asian="11.5pt" style:font-weight-asian="normal"/>
    </style:style>
    <style:style style:name="T36" style:family="text">
      <style:text-properties style:text-line-through-style="none" style:text-line-through-type="none" fo:font-size="11.5pt" style:text-underline-style="none" fo:font-weight="bold" style:font-size-asian="11.5pt" style:font-weight-asian="bold"/>
    </style:style>
    <style:style style:name="T37" style:family="text">
      <style:text-properties style:text-line-through-style="none" style:text-line-through-type="none" fo:font-size="9pt" style:text-underline-style="none" fo:font-weight="normal" style:font-size-asian="9pt" style:font-weight-asian="normal"/>
    </style:style>
    <style:style style:name="T38" style:family="text">
      <style:text-properties style:text-line-through-style="none" style:text-line-through-type="none" style:text-underline-style="none" fo:font-weight="normal" style:font-weight-asian="normal"/>
    </style:style>
    <style:style style:name="T39" style:family="text">
      <style:text-properties style:text-line-through-style="none" style:text-line-through-type="none" style:text-underline-style="none" fo:font-weight="normal" officeooo:rsid="0020100e" style:font-weight-asian="normal"/>
    </style:style>
    <style:style style:name="T40" style:family="text">
      <style:text-properties style:text-line-through-style="none" style:text-line-through-type="none" style:text-underline-style="none" fo:font-weight="bold" style:font-weight-asian="bold"/>
    </style:style>
    <style:style style:name="T41" style:family="text">
      <style:text-properties fo:font-weight="bold" style:font-weight-asian="bold"/>
    </style:style>
    <style:style style:name="T42" style:family="text">
      <style:text-properties fo:font-weight="normal" style:font-weight-asian="normal"/>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text:span text:style-name="T26">FOGLIO CONDIZIONI</text:span></text:p>
      <text:p text:style-name="P4"/>
      <text:p text:style-name="P7"/>
      <text:p text:style-name="P7"><text:span text:style-name="T27">ASSISTENZA LEGALE IN PROCEDURA DI SFRATTO DI RILASCIO ALLOGGIO DI PROPRIETÀ’ COMUNALE</text:span></text:p>
      <text:p text:style-name="P7"/>
      <text:p text:style-name="P7"/>
      <text:p text:style-name="P7"><text:span text:style-name="T26">art. 1</text:span></text:p>
      <text:p text:style-name="P1"/>
      <text:p text:style-name="P1"><text:span text:style-name="T38">L’attività legale avrà ad oggetto l’assistenza e la rappresentanza del Comune di Malnate nelle procedure di rilascio di alloggio </text:span><text:span text:style-name="T39">di proprietà comunale</text:span><text:span text:style-name="T38"> per accertata carenza dei requisiti soggettivi dell’assegnatario. </text:span></text:p>
      <text:p text:style-name="P1"><text:span text:style-name="T38">L’attività oggetto del presente incarico è di natura </text:span><text:span text:style-name="T40">stragiudiziale e giudiziale. </text:span></text:p>
      <text:p text:style-name="P1"><text:span text:style-name="T38">L’attività verrà svolta in parte da remoto (via email, telefono o videoconferenza) e in parte in presenza presso la sede comunale, secondo le esigenze del Comune e previo accordo tra le parti. </text:span></text:p>
      <text:p text:style-name="P5"><text:span text:style-name="T38">Considerata la natura della consulenza e l’imprevedibilità degli sviluppi relativi alla posizione dell’inquilino, non è possibile determinare sin d’ora con esattezza la durata effettiva dell’attività, la quale sarà strettamente funzionale allo svolgimento delle attività istruttorie, procedimentali e contenziose richieste dall’Amministrazione </text:span></text:p>
      <text:p text:style-name="P5"/>
      <text:p text:style-name="P5"/>
      <text:p text:style-name="P2"><text:span text:style-name="T41">Fase iniziale (fase istruttoria e stragiudiziale)</text:span></text:p>
      <text:p text:style-name="P2"><text:span text:style-name="T42">– acquisizione, esame e sistematizzazione della documentazione rilevante;</text:span></text:p>
      <text:p text:style-name="P2"><text:span text:style-name="T42">– studio e analisi della posizione giuridica dell’assegnatario dell’alloggio;</text:span></text:p>
      <text:p text:style-name="P2"><text:span text:style-name="T42">– valutazione delle modalità giuridicamente percorribili per il rilascio dell’immobile di edilizia residenziale pubblica e per il recupero di eventuali crediti vantati dall’Ente;</text:span></text:p>
      <text:p text:style-name="P2"><text:span text:style-name="T42">– predisposizione di eventuali atti e comunicazioni di natura stragiudiziale e assistenza nelle relative interlocuzioni.</text:span></text:p>
      <text:p text:style-name="P1"><text:span text:style-name="T40"/></text:p>
      <text:p text:style-name="P2"><text:span text:style-name="T40">Seconda fase (fase contenziosa ed esecutiva)</text:span></text:p>
      <text:p text:style-name="P2"><text:span text:style-name="T38">– studio e analisi di eventuali contestazioni e difese della controparte;</text:span></text:p>
      <text:p text:style-name="P2"><text:span text:style-name="T38">– definizione della strategia difensiva dell’Ente;</text:span></text:p>
      <text:p text:style-name="P2"><text:span text:style-name="T38">– redazione, deposito e gestione dell’atto introduttivo del giudizio;</text:span></text:p>
      <text:p text:style-name="P2"><text:span text:style-name="T38">– assistenza e rappresentanza dell’Ente nelle udienze;</text:span></text:p>
      <text:p text:style-name="P2"><text:span text:style-name="T28">– esame e analisi degli atti e dei provvedimenti giudiziari emessi nel corso del procedimento;</text:span></text:p>
      <text:p text:style-name="P2"><text:span text:style-name="T29">-</text:span><text:span text:style-name="T28"> gestione della fase esecutiva finalizzata al rilascio dell’immobile.</text:span></text:p>
      <text:p text:style-name="P1"><text:span text:style-name="T14"/></text:p>
      <text:p text:style-name="P1"><text:span text:style-name="T14">Compenso: </text:span><text:span text:style-name="T15">€ 4.</text:span><text:span text:style-name="T16">990</text:span><text:span text:style-name="T15">,00, comprensivi di accessori di legge (spese generali forfettarie 15% e contributo previdenziale CPA 4%). </text:span></text:p>
      <text:p text:style-name="P6"><text:span text:style-name="T15">Totale (fase iniziale e seconda fase): </text:span><text:span text:style-name="T16">4.990</text:span><text:span text:style-name="T15">,00 euro inclusi accessori. </text:span></text:p>
      <text:p text:style-name="P6"/>
      <text:p text:style-name="P6"/>
      <text:p text:style-name="P7"><text:span text:style-name="T26">art. 2</text:span></text:p>
      <text:p text:style-name="P7"/>
      <text:p text:style-name="P7"><text:span text:style-name="T28">La sottoscrizione del contratto avverrà, ai sensi dell'art. 18, comma 1, del D. Lgs. 36/2023 mediante apposito</text:span></text:p>
      <text:p text:style-name="P7"><text:span text:style-name="T28">scambio di lettere tra le parti tramite posta elettronica certificata.</text:span></text:p>
      <text:p text:style-name="P7"/>
      <text:p text:style-name="P7"><text:span text:style-name="T26">art. 4</text:span></text:p>
      <text:p text:style-name="P7"><text:span text:style-name="T28">La liquidazione verrà effettuata entro 30 giorni dalla presentazione di fattura elettronica, previo accertamento della regolare esecuzione della fornitura ed acquisizione del documento unico di regolarità contributiva attestante la regolarità della posizione contributiva dell'aggiudicatario. La ditta aggiudicataria si impegna,altresì, al rispetto degli obblighi derivanti dalla normativa sulla tracciabilità dei flussi finanziari ai sensi della Legge 136/2010 e successive modificazioni.</text:span></text:p>
      <text:p text:style-name="P7"/>
      <text:p text:style-name="P7"><text:span text:style-name="T26">art. 5</text:span></text:p>
      <text:p text:style-name="P7"><text:span text:style-name="T28">Ai sensi dell'art. 1453 del Codice Civile l'inadempimento delle obbligazioni contrattuali costituisce</text:span></text:p>
      <text:p text:style-name="P7"><text:span text:style-name="T28">motivo per la risoluzione del contratto.</text:span></text:p>
      <text:p text:style-name="P7"/>
      <text:p text:style-name="P7"><text:span text:style-name="T26">art. 6 - </text:span><text:span text:style-name="T28">I</text:span><text:span text:style-name="T26">nformativa sul trattamento dei dati personali ai sensi del Regolamento UE 2016/679</text:span></text:p>
      <text:p text:style-name="P7"><text:soft-page-break/><text:span text:style-name="T28">I dati forniti saranno trattati ai sensi della normativa vigente in tema di protezione dei dati personali, con</text:span></text:p>
      <text:p text:style-name="P7"><text:span text:style-name="T28">finalità di gestione amministrativa ed ottemperanza degli obblighi di legge relativi al procedimento di scelta del contraente a cui il presente capitolato fa riferimento, ai sensi dell’art. 6 par. 1 lett. b) e c) del</text:span></text:p>
      <text:p text:style-name="P7"><text:span text:style-name="T28">Regolamento UE 679/2016.</text:span></text:p>
      <text:p text:style-name="P7"><text:span text:style-name="T28">I dati personali trattati sono dati anagrafici, di contatto e tutte le informazioni richieste dalla normativa in</text:span></text:p>
      <text:p text:style-name="P7"><text:span text:style-name="T28">tema di contratti pubblici di legali rappresentanti e altri soggetti fisici legati agli appaltatori che partecipano al procedimento.</text:span></text:p>
      <text:p text:style-name="P7"><text:span text:style-name="T28">I dati saranno comunicati al personale coinvolto nel procedimento per gli adempimenti di competenza. Gli stessi saranno trattati anche successivamente per le finalità correlate alla gestione del rapporto medesimo.</text:span></text:p>
      <text:p text:style-name="P7"><text:span text:style-name="T28">Potranno essere trattati da soggetti pubblici e privati per attività strumentali alle finalità indicate, di cui</text:span></text:p>
      <text:p text:style-name="P7"><text:span text:style-name="T28">l’ente potrà avvalersi in qualità di responsabile del trattamento. Saranno inoltre comunicati a soggetti</text:span></text:p>
      <text:p text:style-name="P7"><text:span text:style-name="T28">pubblici per l’osservanza di obblighi di legge, sempre nel rispetto della normativa vigente in tema di</text:span></text:p>
      <text:p text:style-name="P7"><text:span text:style-name="T28">protezione dei dati personali. Non è previsto il trasferimento di dati in un paese terzo.</text:span></text:p>
      <text:p text:style-name="P7"><text:span text:style-name="T28">Il presente trattamento non contempla alcun processo decisionale automatizzato, compresa la profilazione, di cui all’articolo 22, paragrafi 1 e 4, del Regolamento UE n. 679/2016.</text:span></text:p>
      <text:p text:style-name="P7"><text:span text:style-name="T28">Il conferimento di tali dati è obbligatorio, pena l’esclusione dal procedimento di scelta del contraente.</text:span></text:p>
      <text:p text:style-name="P7"><text:span text:style-name="T28">I dati saranno conservati per il tempo necessario a perseguire le finalità indicate e nel rispetto degli obblighi di legge correlati.</text:span></text:p>
      <text:p text:style-name="P7"><text:span text:style-name="T28">L’interessato potrà far valere, in qualsiasi momento e ove possibile, i Suoi diritti, in particolare con</text:span></text:p>
      <text:p text:style-name="P7"><text:span text:style-name="T28">riferimento al diritto di accesso ai Suoi dati personali, nonché al diritto di ottenerne la rettifica o la</text:span></text:p>
      <text:p text:style-name="P7"><text:span text:style-name="T28">limitazione, l’aggiornamento e la cancellazione, nonché con riferimento al diritto di portabilità dei dati e al diritto di opposizione al trattamento, salvo vi sia un motivo legittimo del Titolare del trattamento che</text:span></text:p>
      <text:p text:style-name="P7"><text:span text:style-name="T28">prevalga sugli interessi dell’interessato, ovvero per l’accertamento, l’esercizio o la difesa di un diritto in sede giudiziaria.</text:span></text:p>
      <text:p text:style-name="P7"><text:span text:style-name="T28">Il Titolare del trattamento dei dati è l’amministrazione che ha avviato il procedimento, a cui l’interessato</text:span></text:p>
      <text:p text:style-name="P7"><text:span text:style-name="T28">potrà rivolgersi per far valere i propri diritti. Potrà altresì contattare il Responsabile della protezione dei dati al seguente indirizzo di posta elettronica: dpo@comune.malnate.va.it .</text:span></text:p>
      <text:p text:style-name="P7"><text:span text:style-name="T28">Per conoscere i dati di contatto del Titolare del Trattamento e per reperire informazioni di maggiore</text:span></text:p>
      <text:p text:style-name="P7"><text:span text:style-name="T28">dettaglio è possibile consultare il sito istituzionale www.comune.malnate.va.it</text:span></text:p>
      <text:p text:style-name="P7"><text:span text:style-name="T28">Il concorrente ha diritto di proporre reclamo all’Autorità Garante per la protezione dei dati personali qualora ne ravvisi la necessità</text:span></text:p>
      <text:p text:style-name="P7"/>
      <text:p text:style-name="P7"><text:span text:style-name="T28">Il Responsabile Area Servizi alla Persona</text:span></text:p>
      <text:p text:style-name="P7"><text:span text:style-name="T30">Enza Calcagno</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adornments="Grassetto" style:font-family-generic="swiss" style:font-pitch="variable"/>
    <style:font-face style:name="Arial-BoldMT" svg:font-family="Arial-BoldMT" style:font-family-generic="roman" style:font-pitch="variable"/>
    <style:font-face style:name="ArialMT" svg:font-family="ArialMT" style:font-family-generic="roman" style:font-pitch="variable"/>
    <style:font-face style:name="Calibri" svg:font-family="Calibri" style:font-family-generic="roman" style:font-pitch="variable"/>
    <style:font-face style:name="Calibri-Bold" svg:font-family="Calibri-Bold" style:font-family-generic="roman" style:font-pitch="variable"/>
    <style:font-face style:name="Calibri-Italic" svg:font-family="Calibri-Italic"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iberationSerif" svg:font-family="Liberation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Times New Roman" svg:font-family="'Times New Roman'"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it" fo:country="IT"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it" fo:country="IT"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Default" style:family="paragraph">
      <style:paragraph-properties fo:text-align="start" style:justify-single-word="false"/>
      <style:text-properties fo:color="#000000" loext:opacity="100%" style:font-name="Times New Roman" fo:font-family="'Times New Roman'" style:font-family-generic="roman" style:font-pitch="variable" fo:font-size="12pt" style:font-size-asian="12p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5-12-30T10:46:00</meta:creation-date>
    <meta:initial-creator>Paganini</meta:initial-creator>
    <dc:date>2025-12-31T11:23:21.246000000</dc:date>
    <meta:editing-duration>PT27M28S</meta:editing-duration>
    <meta:editing-cycles>4</meta:editing-cycles>
    <meta:generator>LibreOffice/7.5.1.2$Windows_X86_64 LibreOffice_project/fcbaee479e84c6cd81291587d2ee68cba099e129</meta:generator>
    <meta:document-statistic meta:table-count="0" meta:image-count="0" meta:object-count="0" meta:page-count="2" meta:paragraph-count="54" meta:word-count="813" meta:character-count="5858" meta:non-whitespace-character-count="5084"/>
  </office:meta>
</office:document-meta>
</file>