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start" style:justify-single-word="false"/>
      <style:text-properties style:font-name="Arial1" fo:font-size="14pt" fo:font-style="italic" fo:font-weight="normal" style:font-size-asian="14pt" style:font-style-asian="italic" style:font-weight-asian="normal" style:font-weight-complex="normal"/>
    </style:style>
    <style:style style:name="P2" style:family="paragraph" style:parent-style-name="Standard">
      <style:paragraph-properties fo:text-align="end" style:justify-single-word="false"/>
      <style:text-properties style:font-name="Arial1" fo:font-size="11pt" style:font-size-asian="11pt"/>
    </style:style>
    <style:style style:name="P3" style:family="paragraph" style:parent-style-name="Standard">
      <style:paragraph-properties fo:text-align="end" style:justify-single-word="false"/>
      <style:text-properties style:font-name="Arial1" fo:font-size="11pt" officeooo:rsid="0027c447" officeooo:paragraph-rsid="0027c447" style:font-size-asian="11pt"/>
    </style:style>
    <style:style style:name="P4" style:family="paragraph" style:parent-style-name="Standard">
      <style:paragraph-properties fo:line-height="115%" fo:text-align="justify" style:justify-single-word="false"/>
      <style:text-properties style:font-name="Arial1" fo:font-size="11pt" officeooo:paragraph-rsid="001883ad" style:font-size-asian="11pt" style:font-size-complex="11pt"/>
    </style:style>
    <style:style style:name="P5" style:family="paragraph" style:parent-style-name="Standard">
      <style:paragraph-properties fo:line-height="115%" fo:text-align="center" style:justify-single-word="false"/>
      <style:text-properties style:font-name="Arial1" fo:font-size="11pt" fo:font-weight="bold" officeooo:paragraph-rsid="00291a23" style:font-size-asian="11pt" style:font-weight-asian="bold" style:font-size-complex="11pt"/>
    </style:style>
    <style:style style:name="P6" style:family="paragraph" style:parent-style-name="Standard">
      <style:paragraph-properties fo:text-align="justify" style:justify-single-word="false"/>
      <style:text-properties style:font-name="Arial1" fo:font-size="11pt" fo:font-style="normal" style:font-size-asian="11pt" style:font-style-asian="normal" style:font-size-complex="11pt" style:font-style-complex="normal"/>
    </style:style>
    <style:style style:name="P7" style:family="paragraph" style:parent-style-name="Standard">
      <style:paragraph-properties fo:line-height="115%" fo:text-align="justify" style:justify-single-word="false"/>
      <style:text-properties style:font-name="Arial1" fo:font-size="10pt" officeooo:paragraph-rsid="0024f24e" style:font-size-asian="10pt" style:font-size-complex="10pt"/>
    </style:style>
    <style:style style:name="P8" style:family="paragraph" style:parent-style-name="Standard">
      <style:paragraph-properties fo:line-height="115%" fo:text-align="justify" style:justify-single-word="false"/>
      <style:text-properties style:font-name="Arial1" fo:font-size="10pt" style:font-size-asian="10pt" style:font-size-complex="10pt"/>
    </style:style>
    <style:style style:name="P9" style:family="paragraph" style:parent-style-name="Standard">
      <style:paragraph-properties fo:line-height="115%" fo:text-align="justify" style:justify-single-word="false"/>
      <style:text-properties style:font-name="Arial1" fo:font-size="10pt" officeooo:paragraph-rsid="00291a23" style:font-size-asian="10pt" style:font-size-complex="10pt"/>
    </style:style>
    <style:style style:name="P10" style:family="paragraph" style:parent-style-name="Standard">
      <style:paragraph-properties fo:line-height="115%" fo:text-align="justify" style:justify-single-word="false"/>
      <style:text-properties style:font-name="Arial1" fo:font-size="10pt" officeooo:paragraph-rsid="00257647" style:font-size-asian="10pt" style:font-size-complex="10pt"/>
    </style:style>
    <style:style style:name="P11" style:family="paragraph" style:parent-style-name="Standard">
      <style:paragraph-properties fo:line-height="115%" fo:text-align="justify" style:justify-single-word="false"/>
      <style:text-properties style:font-name="Arial1" fo:font-size="10pt" officeooo:rsid="002ce6d6" officeooo:paragraph-rsid="002ce6d6" style:font-size-asian="10pt" style:font-size-complex="10pt"/>
    </style:style>
    <style:style style:name="P12" style:family="paragraph" style:parent-style-name="Standard">
      <style:paragraph-properties fo:line-height="115%" fo:text-align="justify" style:justify-single-word="false"/>
      <style:text-properties style:font-name="Arial1" fo:font-size="10pt" officeooo:rsid="0039d73f" officeooo:paragraph-rsid="0039d73f" style:font-size-asian="10pt" style:font-size-complex="10pt"/>
    </style:style>
    <style:style style:name="P13" style:family="paragraph" style:parent-style-name="Standard">
      <style:paragraph-properties fo:line-height="115%" fo:text-align="justify" style:justify-single-word="false"/>
      <style:text-properties style:font-name="Arial1" fo:font-size="10pt" fo:font-weight="normal" officeooo:paragraph-rsid="00291a23" style:font-size-asian="10pt" style:font-weight-asian="normal" style:font-size-complex="10pt" style:font-weight-complex="normal"/>
    </style:style>
    <style:style style:name="P14" style:family="paragraph" style:parent-style-name="Standard">
      <style:paragraph-properties fo:text-align="end" style:justify-single-word="false"/>
      <style:text-properties style:font-name="Arial1" officeooo:paragraph-rsid="00323516"/>
    </style:style>
    <style:style style:name="P15" style:family="paragraph" style:parent-style-name="Standard">
      <style:paragraph-properties fo:text-align="start" style:justify-single-word="false"/>
    </style:style>
    <style:style style:name="P16" style:family="paragraph" style:parent-style-name="Standard">
      <style:paragraph-properties fo:text-align="end" style:justify-single-word="false"/>
    </style:style>
    <style:style style:name="T1" style:family="text">
      <style:text-properties fo:font-size="11pt" style:font-size-asian="11pt"/>
    </style:style>
    <style:style style:name="T2" style:family="text">
      <style:text-properties fo:font-size="11pt" officeooo:rsid="000ebd84" style:font-size-asian="11pt"/>
    </style:style>
    <style:style style:name="T3" style:family="text">
      <style:text-properties fo:font-size="11pt" fo:font-weight="bold" officeooo:rsid="0027c447" style:font-size-asian="11pt" style:font-weight-asian="bold" style:font-weight-complex="bold"/>
    </style:style>
    <style:style style:name="T4" style:family="text">
      <style:text-properties fo:font-weight="bold" style:font-weight-asian="bold" style:font-weight-complex="bold"/>
    </style:style>
    <style:style style:name="T5" style:family="text">
      <style:text-properties fo:font-weight="bold" officeooo:rsid="003686bf" style:font-weight-asian="bold" style:font-weight-complex="bold"/>
    </style:style>
    <style:style style:name="T6" style:family="text">
      <style:text-properties fo:font-weight="bold" officeooo:rsid="00247a43" style:font-weight-asian="bold" style:font-weight-complex="bold"/>
    </style:style>
    <style:style style:name="T7" style:family="text">
      <style:text-properties fo:font-weight="bold" officeooo:rsid="001c4d9e" style:font-weight-asian="bold" style:font-weight-complex="bold"/>
    </style:style>
    <style:style style:name="T8" style:family="text">
      <style:text-properties fo:font-weight="bold" officeooo:rsid="00247a43" fo:background-color="transparent" loext:char-shading-value="0" style:font-weight-asian="bold" style:font-weight-complex="bold"/>
    </style:style>
    <style:style style:name="T9" style:family="text">
      <style:text-properties fo:font-weight="bold" officeooo:rsid="0024f24e" fo:background-color="transparent" loext:char-shading-value="0" style:font-weight-asian="bold" style:font-weight-complex="bold"/>
    </style:style>
    <style:style style:name="T10" style:family="text">
      <style:text-properties officeooo:rsid="0024f24e"/>
    </style:style>
    <style:style style:name="T11" style:family="text">
      <style:text-properties fo:font-weight="normal" style:font-weight-asian="normal" style:font-weight-complex="normal"/>
    </style:style>
    <style:style style:name="T12" style:family="text">
      <style:text-properties fo:font-weight="normal" officeooo:rsid="00291a23" style:font-weight-asian="normal" style:font-weight-complex="normal"/>
    </style:style>
    <style:style style:name="T13" style:family="text">
      <style:text-properties officeooo:rsid="00291a23"/>
    </style:style>
    <style:style style:name="T14" style:family="text">
      <style:text-properties officeooo:rsid="0020b21a"/>
    </style:style>
    <style:style style:name="T15" style:family="text">
      <style:text-properties officeooo:rsid="002ce6d6"/>
    </style:style>
    <style:style style:name="T16" style:family="text">
      <style:text-properties officeooo:rsid="002ea40c"/>
    </style:style>
    <style:style style:name="T17" style:family="text">
      <style:text-properties officeooo:rsid="0039d73f"/>
    </style:style>
    <style:style style:name="T18" style:family="text">
      <style:text-properties fo:background-color="#ffff00" loext:char-shading-value="0"/>
    </style:style>
    <style:style style:name="T19" style:family="text">
      <style:text-properties fo:background-color="transparent" loext:char-shading-value="0"/>
    </style:style>
    <style:style style:name="T20" style:family="text">
      <style:text-properties fo:background-color="transparent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LLEGATO A</text:p>
      <text:p text:style-name="P15"/>
      <text:p text:style-name="P2">Spett.le</text:p>
      <text:p text:style-name="P14"><text:span text:style-name="T1">COMUNE DI </text:span><text:span text:style-name="T2">MALNATE</text:span></text:p>
      <text:p text:style-name="P14"><text:span text:style-name="T3">Ufficio Servizi Sociali</text:span><text:span text:style-name="T2"> </text:span></text:p>
      <text:p text:style-name="P3">PEC: <text:span text:style-name="T15">comune.malnate@legalmail.it</text:span> </text:p>
      <text:p text:style-name="P16"/>
      <text:p text:style-name="P15"/>
      <text:p text:style-name="P6"><text:span text:style-name="T4">ISTANZA DI PARTECIPAZIONE – </text:span><text:span text:style-name="T5">“Avviso Pubblico per l’individuazione di </text:span><text:span text:style-name="T6">ente/i</text:span><text:span text:style-name="T5"> del terzo settore interessato/</text:span><text:span text:style-name="T6">i alla co-progettazione, ai sensi dell’ art. 55 del D. Lgs. 117/2017 s.m.i., per la realizzazione di un Progetto di accoglienza ed integrazione (Progetto SAI </text:span><text:span text:style-name="T8">PROG-549-PR-4</text:span><text:span text:style-name="T9">), triennio di prosecuzione 2026-2028, finanziato dal Ministero dell’ Interno a valere sul fondo nazionale per le politiche ed i servizi dell’ asilo</text:span><text:span text:style-name="T7">”</text:span><text:span text:style-name="T5"> </text:span></text:p>
      <text:p text:style-name="P6"/>
      <text:p text:style-name="P4"/>
      <text:p text:style-name="P7">Il sottoscritto _________________________________ <text:s text:c="3"/>nato a <text:s text:c="3"/>_____________ <text:s text:c="2"/>il <text:s text:c="6"/>_____________ </text:p>
      <text:p text:style-name="P8"><text:span text:style-name="T10">r</text:span>esidente in <text:s text:c="2"/>______________________ <text:s text:c="5"/>Via/<text:span text:style-name="T10">P</text:span>iazza <text:s text:c="5"/>____________________________________</text:p>
      <text:p text:style-name="P8"><text:span text:style-name="T10">i</text:span>n qualità di <text:s text:c="6"/>_____________________________________________________________________</text:p>
      <text:p text:style-name="P8"><text:span text:style-name="T10">d</text:span>el<text:span text:style-name="T10">la </text:span>impresa sociale/<text:span text:style-name="T10">cooperativa sociale <text:s text:c="6"/></text:span>____________________________________________</text:p>
      <text:p text:style-name="P8"><text:span text:style-name="T10">c</text:span>on sede in <text:s text:c="2"/>______________________ <text:s text:c="4"/>Via/<text:span text:style-name="T10">P</text:span>iazza <text:s text:c="5"/>_____________________________________</text:p>
      <text:p text:style-name="P8"><text:span text:style-name="T10">c</text:span>odice fiscale n. <text:s text:c="2"/>________________________ <text:s text:c="2"/><text:span text:style-name="T10">p</text:span>artita IVA n. <text:s text:c="4"/>_____________________________</text:p>
      <text:p text:style-name="P7"><text:span text:style-name="T10">t</text:span>elefono n. <text:s/>__________________ <text:s text:c="2"/><text:span text:style-name="T10">e</text:span>-mail <text:s text:c="4"/>____________________________________________</text:p>
      <text:p text:style-name="P8">pec: <text:s text:c="5"/>___________________________________________________________________________</text:p>
      <text:p text:style-name="P8"/>
      <text:p text:style-name="P8">ai sensi degli articoli 46 e 47 del DPR 28 dicembre 2000 n. 445 e per gli effetti dell’art. 76 del medesimo D.P.R. n. 445/2000 consapevole della responsabilità e delle conseguenze civili e <text:s/>penali previste in caso di dichiarazioni mendaci e/o formazione od uso di atti falsi, nonché in caso di esibizione di atti contenenti dati non più corrispondenti a verità e consapevole, altresì, che qualora emerga la non veridicità del contenuto della presente dichiarazione, la scrivente decadrà dai benefici per i quali la stessa è rilasciata</text:p>
      <text:p text:style-name="P8"/>
      <text:p text:style-name="P5">CHIEDE </text:p>
      <text:p text:style-name="P13"/>
      <text:p text:style-name="P9"><text:span text:style-name="T11">di partecipare alla procedura </text:span><text:span text:style-name="T12">per la selezione di un ETS, in forma singola o associata, per quanto</text:span><text:span text:style-name="T11"> in oggetto, </text:span>a tal fine allega:</text:p>
      <text:p text:style-name="P8">1. <text:span text:style-name="T15">la </text:span><text:span text:style-name="T13">d</text:span>ichiarazione sostitutiva, ai sensi del D.P.R. 445/2000, attestante il possesso dei requisiti resa in conformità all’Allegato B datat<text:span text:style-name="T16">o</text:span> e sottoscritt<text:span text:style-name="T16">o</text:span>;</text:p>
      <text:p text:style-name="P8">2. <text:span text:style-name="T15">la proposta progettuale</text:span> resa in conformità all’Allegato C datat<text:span text:style-name="T15">o</text:span> e sottoscritt<text:span text:style-name="T15">o</text:span>;</text:p>
      <text:p text:style-name="P11">3. i dati relativi al personale impiegato resi in conformità all’Allegato C.1 datato e sottoscritto;</text:p>
      <text:p text:style-name="P11">4. i dati relativi alle strutture di accoglienza resi in conformità all’ Allegato C.2 datato e sottoscritto;</text:p>
      <text:p text:style-name="P12"><text:span text:style-name="T20">5. il piano preventivo finanziario </text:span>con la ripartizione dei costi in conformità all’ Allegato D datato e sottoscritto;</text:p>
      <text:p text:style-name="P8"><text:span text:style-name="T17">6</text:span><text:span text:style-name="T14">. </text:span><text:span text:style-name="T15">lo </text:span><text:span text:style-name="T13">s</text:span>tatuto o atto costitutivo dal quale si evinca l’attività di interesse generale che costituisce l’oggetto sociale.</text:p>
      <text:p text:style-name="P7">Luogo e data <text:s text:c="90"/><text:span text:style-name="T4">IL DICHIARANTE</text:span></text:p>
      <text:p text:style-name="P7">…………………….., ……./……./……. <text:s text:c="38"/>............................................................</text:p>
      <text:p text:style-name="P8"/>
      <text:p text:style-name="P8"/>
      <text:p text:style-name="P8">Il soggetto dichiarante acconsente al trattamento dei dati personali ai sensi del Regolamento U.E. 2016/679 (GDPR) come specificato nell'avviso.</text:p>
      <text:p text:style-name="P10">Luogo e data <text:s text:c="90"/><text:span text:style-name="T4">IL DICHIARANTE</text:span></text:p>
      <text:p text:style-name="P10">…………………….., ……./……./……. <text:s text:c="38"/>............................................................</text:p>
      <text:p text:style-name="P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narrativa" style:family="paragraph">
      <style:paragraph-properties fo:margin-left="0cm" fo:margin-right="0cm" fo:text-align="justify" style:justify-single-word="false" fo:orphans="2" fo:widows="2" fo:hyphenation-ladder-count="no-limit" fo:text-indent="1.251cm" style:auto-text-indent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_31_8877987021z0" style:display-name="18877987021z0" style:family="text">
      <style:text-properties style:font-name="Arial" fo:font-family="Arial" style:font-family-generic="roman" style:font-pitch="variable" fo:font-size="10pt" style:font-size-asian="10pt" style:font-name-complex="Arial2" style:font-family-complex="Arial" style:font-family-generic-complex="system" style:font-pitch-complex="variable" style:font-size-complex="10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editing-duration>PT3H37M48S</meta:editing-duration>
    <meta:editing-cycles>32</meta:editing-cycles>
    <meta:generator>LibreOffice/7.5.1.2$Windows_X86_64 LibreOffice_project/fcbaee479e84c6cd81291587d2ee68cba099e129</meta:generator>
    <dc:date>2026-02-22T19:22:16.545000000</dc:date>
    <meta:document-statistic meta:table-count="0" meta:image-count="0" meta:object-count="0" meta:page-count="1" meta:paragraph-count="28" meta:word-count="362" meta:character-count="3236" meta:non-whitespace-character-count="2570"/>
  </office:meta>
</office:document-meta>
</file>