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margin-top="0.101cm" fo:margin-bottom="0.101cm" style:contextual-spacing="false" fo:text-align="justify" style:justify-single-word="false"/>
      <style:text-properties style:font-name="Arial1" fo:font-size="12pt" style:font-size-asian="12pt" style:font-size-complex="12pt"/>
    </style:style>
    <style:style style:name="P2" style:family="paragraph" style:parent-style-name="Standard">
      <style:paragraph-properties fo:margin-top="0.101cm" fo:margin-bottom="0.101cm" style:contextual-spacing="false" fo:text-align="justify" style:justify-single-word="false"/>
      <style:text-properties style:font-name="Arial1" fo:font-size="12pt" officeooo:paragraph-rsid="00173173" style:font-size-asian="12pt" style:font-size-complex="12pt"/>
    </style:style>
    <style:style style:name="P3" style:family="paragraph" style:parent-style-name="Standard">
      <style:paragraph-properties fo:margin-top="0.101cm" fo:margin-bottom="0.101cm" style:contextual-spacing="false" fo:text-align="justify" style:justify-single-word="false"/>
      <style:text-properties style:font-name="Arial1" fo:font-size="12pt" fo:font-weight="bold" style:font-size-asian="12pt" style:font-weight-asian="bold" style:font-size-complex="12pt"/>
    </style:style>
    <style:style style:name="P4" style:family="paragraph" style:parent-style-name="Standard">
      <style:paragraph-properties fo:margin-top="0.101cm" fo:margin-bottom="0.101cm" style:contextual-spacing="false" fo:text-align="justify" style:justify-single-word="false"/>
      <style:text-properties style:font-name="Arial1" fo:font-size="12pt" fo:font-weight="bold" officeooo:paragraph-rsid="00173173" style:font-size-asian="12pt" style:font-weight-asian="bold" style:font-size-complex="12pt" style:font-weight-complex="bold"/>
    </style:style>
    <style:style style:name="P5" style:family="paragraph" style:parent-style-name="Standard">
      <style:paragraph-properties fo:margin-top="0.101cm" fo:margin-bottom="0.101cm" style:contextual-spacing="false" fo:text-align="justify" style:justify-single-word="false"/>
      <style:text-properties style:font-name="Arial1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list-style-name="L1">
      <style:paragraph-properties fo:margin-top="0.101cm" fo:margin-bottom="0.101cm" style:contextual-spacing="false" fo:text-align="justify" style:justify-single-word="false"/>
      <style:text-properties style:font-name="Arial1" fo:font-size="12pt" officeooo:paragraph-rsid="00173173" style:font-size-asian="12pt" style:font-size-complex="12pt"/>
    </style:style>
    <style:style style:name="P7" style:family="paragraph" style:parent-style-name="Standard" style:list-style-name="L2">
      <style:paragraph-properties fo:margin-top="0.101cm" fo:margin-bottom="0.101cm" style:contextual-spacing="false" fo:text-align="justify" style:justify-single-word="false"/>
      <style:text-properties style:font-name="Arial1" fo:font-size="12pt" officeooo:paragraph-rsid="00173173" style:font-size-asian="12pt" style:font-size-complex="12pt"/>
    </style:style>
    <style:style style:name="P8" style:family="paragraph" style:parent-style-name="Standard" style:list-style-name="L2">
      <style:paragraph-properties fo:text-align="justify" style:justify-single-word="false"/>
      <style:text-properties style:font-name="Arial1" fo:font-size="12pt" officeooo:paragraph-rsid="001e09e0" style:font-size-asian="12pt" style:font-size-complex="12pt"/>
    </style:style>
    <style:style style:name="P9" style:family="paragraph" style:parent-style-name="Standard" style:list-style-name="L3">
      <style:paragraph-properties fo:margin-top="0.101cm" fo:margin-bottom="0.101cm" style:contextual-spacing="false" fo:text-align="justify" style:justify-single-word="false"/>
      <style:text-properties style:font-name="Arial1" fo:font-size="12pt" officeooo:paragraph-rsid="00173173" style:font-size-asian="12pt" style:font-size-complex="12pt"/>
    </style:style>
    <style:style style:name="T1" style:family="text">
      <style:text-properties officeooo:rsid="00188300"/>
    </style:style>
    <style:style style:name="T2" style:family="text">
      <style:text-properties fo:background-color="#ffff00" loext:char-shading-value="0"/>
    </style:style>
    <style:style style:name="T3" style:family="text">
      <style:text-properties officeooo:rsid="00173173" fo:background-color="#ffff00" loext:char-shading-value="0"/>
    </style:style>
    <style:style style:name="T4" style:family="text">
      <style:text-properties officeooo:rsid="00173173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officeooo:rsid="00173173" style:font-weight-asian="bold"/>
    </style:style>
    <style:style style:name="T7" style:family="text">
      <style:text-properties officeooo:rsid="001c3734"/>
    </style:style>
    <style:style style:name="T8" style:family="text">
      <style:text-properties officeooo:rsid="001e010b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AVVISO INTERNO PER L’ACQUISIZIONE DI MANIFESTAZIONE DI INTERESSE A RICOPRIRE L’INCARICO DI COMPONENTE DEL COMITATO UNICO DI GARANZIA PER LE PARI OPPORTUNITÀ, LA VALORIZZAZIONE DEL BENESSERE DI CHI LAVORA E CONTRO LE DISCRIMINAZIONI (C.U.G.)</text:p>
      <text:p text:style-name="P1"/>
      <text:p text:style-name="P1">VISTA la Determinazione <text:span text:style-name="T7">del Responsabile dell’Area Organizzazione</text:span> n. <text:span text:style-name="T3">xx</text:span><text:span text:style-name="T2"> </text:span>del <text:span text:style-name="T3">xx</text:span><text:span text:style-name="T2"> </text:span>di approvazione del presente avviso.</text:p>
      <text:p text:style-name="P1">CONSIDERATO che il Comune di <text:span text:style-name="T4">Malnate</text:span> deve designare i componenti – di parte datoriale nel numero di <text:span text:style-name="T4">3</text:span> membri effettivi e <text:span text:style-name="T4">2</text:span> supplenti – del C.U.G.“Comitato di Garanzia per le pari opportunità, la valorizzazione del benessere di chi lavora e contro le discriminazioni”, ai sensi dell’art. 57 del D.Lgs. n. 165/2001, come modificato dalla Legge n. 183/2010.</text:p>
      <text:p text:style-name="P1">A tal fine è indetto avviso di manifestazione di interesse rivolto a tutto il personale del <text:span text:style-name="T4">Comune di Malnate.</text:span></text:p>
      <text:p text:style-name="P1">Il C.U.G. ha composizione paritetica, ed è formato da componenti designati da ciascuna delle OO.SS. rappresentative e da un pari numero di rappresentanti dell’Amministrazione, nonché da altrettanti componenti supplenti, assicurando la presenza paritaria di entrambi i generi.</text:p>
      <text:p text:style-name="P3">REQUISITI DI ACCESSO</text:p>
      <text:p text:style-name="P1">Possono presentare domanda tutti i dipendenti del <text:s/>Comune di Malnate di qualunque ruolo e profilo, con rapporto di lavoro subordinato a tempo indeterminato <text:span text:style-name="T8">o determinato</text:span>, in servizio alla data di emissione del presente avviso.</text:p>
      <text:p text:style-name="P3">REQUISITI PREFERENZIALI</text:p>
      <text:p text:style-name="P1">Costituiranno elementi preferenziali</text:p>
      <text:list text:style-name="L1">
        <text:list-item>
          <text:p text:style-name="P6">il possesso di adeguate conoscenze nelle materie del C.U.G. e/o nell’ambito delle pari opportunità, mobbing, contrasto alle discriminazioni, rilevabili attraverso il perco<text:span text:style-name="T4">r</text:span>so formativo o professionale.</text:p>
        </text:list-item>
        <text:list-item>
          <text:p text:style-name="P6">adeguate attitudini personali, relazionali e motivazionali dichiarate.</text:p>
        </text:list-item>
      </text:list>
      <text:p text:style-name="P1"><text:span text:style-name="T5">INCOMPATIBILIT</text:span><text:span text:style-name="T6">À <text:s/></text:span></text:p>
      <text:p text:style-name="P1">Non possono far parte del C.U.G., né come titolari né come supplenti di nomina datoriale, i dipendenti che ricoprano l’incarico di rappresentante sindacale.</text:p>
      <text:p text:style-name="P1">All'esito della selezione la/il dipendente prescelta/o che si trovasse in una condizione di incompatibilità dovrà effettuare una scelta tra le due funzioni.</text:p>
      <text:p text:style-name="P3">DOMANDA DI AMMISSIONE</text:p>
      <text:p text:style-name="P1">I dipendenti interessati dovranno presentare la domanda di ammissione compilando l’apposito modulo (allegato B).</text:p>
      <text:p text:style-name="P1">Nella domanda dovrà essere indicato l’eventuale possesso di requisiti preferenziali richiesti, il profilo professionale di appartenenza e una breve descrizione delle motivazioni che sostengono la candidatura.</text:p>
      <text:p text:style-name="P1">Alla domanda dovrà essere allegato:</text:p>
      <text:list xml:id="list1743635794" text:style-name="L2">
        <text:list-item>
          <text:p text:style-name="P7">curriculum formativo e professionale, già predisposto in forma di autocertificazione ai sensi del DPR 28.12.2000 n. 445, artt. 46 e 47 debitamente datato e sottoscritto;</text:p>
        </text:list-item>
        <text:list-item>
          <text:p text:style-name="P8">copia di eventuali titoli/attestazioni pertinenti;</text:p>
        </text:list-item>
        <text:list-item>
          <text:p text:style-name="P7"><text:span text:style-name="T4">c</text:span>opia di un documento di riconoscimento valido.</text:p>
        </text:list-item>
      </text:list>
      <text:p text:style-name="P3"><text:soft-page-break/>PRESENTAZIONE DELLA DOMANDA</text:p>
      <text:p text:style-name="P1">La domanda di partecipazione all’avviso dovrà essere indirizzata al <text:span text:style-name="T4">Responsabile dell’Area Organizzazione</text:span>.</text:p>
      <text:p text:style-name="P1">La domanda e la documentazione allegata devono essere presentate <text:span text:style-name="T5">entro e non oltre </text:span>il <text:span text:style-name="T5"><text:s/></text:span><text:span text:style-name="T6">20 aprile 2026 </text:span><text:span text:style-name="T5">mediante protocollo interno.</text:span></text:p>
      <text:p text:style-name="P1"><text:span text:style-name="T4">I</text:span>l messaggio dovrà avere per oggetto: “DOMANDA avviso di manifestazione di interesse per ricoprire l’incarico di componente del C.U.G. di _______________ (indicare cognome e nome)”.</text:p>
      <text:p text:style-name="P1">Non sarà ritenuto valido, con conseguente esclusione dei candidati dalla procedura, l’invio di posta elettronica semplice/ordinaria, anche se effettuata all’indirizzo di posta certificata sopra indicato.</text:p>
      <text:p text:style-name="P1">È esclusa ogni altra forma di presentazione o trasmissione.</text:p>
      <text:p text:style-name="P1">Non verranno prese in considerazione le domande pervenute per qualsiasi motivo oltre il predetto termine.</text:p>
      <text:p text:style-name="P1">Il presente avviso viene affisso per lo stesso periodo in un luogo facilmente accessibile a tutti i dipendenti, ovvero nella bacheca destinata alle comunicazioni sindacali in tutte le sedi del <text:span text:style-name="T4">Comune di Maln</text:span><text:span text:style-name="T1">a</text:span><text:span text:style-name="T4">te.</text:span></text:p>
      <text:p text:style-name="P3">TRATTAMENTO DEI DATI PERSONALI</text:p>
      <text:p text:style-name="P1">Ai sensi del Regolamento Europeo n. 679/2016, i dati personali saranno trattati dal <text:span text:style-name="T4">Comune di Malnate</text:span>, Titolare del trattamento, con sistemi sicuri informatici e/o cartacei esclusivamente per le finalità correlate all’adempimento dell’avviso in questione. I dati trattati non saranno diffusi o comunicati a chicchessia, salvi i casi di legge, di legittima richiesta dell’Autorità e di comunicazioni istituzionali ad altre amministrazioni normativamente previste. I dati conferiti saranno conservati per il tempo previsto dalle normative vigenti in materia di conservazione degli atti della pubblica amministrazione e di sicurezza.</text:p>
      <text:p text:style-name="P4">AMMISSIONE O ESCLUSIONE DALLA SELEZIONE</text:p>
      <text:p text:style-name="P1">L’ammissione o l’esclusione dei candidati è disposta con provvedimento del <text:span text:style-name="T4">Responsabile dell’Area Organizzazione</text:span>.</text:p>
      <text:p text:style-name="P1">L’elenco dei candidati ammessi sarà pubblicato nel sito internet del <text:span text:style-name="T4">Comune di Malnate</text:span>.</text:p>
      <text:p text:style-name="P1">Tale pubblicazione tiene luogo della notifica dell’esito della procedura a ciascuno dei partecipanti, ai quali, pertanto, non verrà inviata alcuna comunicazione personale.</text:p>
      <text:p text:style-name="P5">SELEZIONE, CONFERIMENTO E DURATA DEGLI INCARICHI</text:p>
      <text:p text:style-name="P2">Le domande verranno valutate, mediante esame del curriculum e della domanda. Durante il procedimento di valutazione è facoltà del valutatore di convocare i candidati per un colloquio motivazionale. </text:p>
      <text:p text:style-name="P1">Al termine delle valutazioni, condotte mediante esame del curriculum e della domanda, la Commissione predisporrà un elenco di idonei da cui si attingerà per nomina dei componenti titolari e supplenti del C.U.G. del <text:span text:style-name="T4">Comune di Malnate</text:span>.</text:p>
      <text:p text:style-name="P2"><text:span text:style-name="T4">Il Responsabile dell’Area Organizzazione procederà a trasmettere gli atti alla Giunta Comunale che </text:span>provvederà:</text:p>
      <text:list text:style-name="L3">
        <text:list-item>
          <text:p text:style-name="P9">alla nomina formale dei componenti del C.U.G. di parte datoriale, oltre a riportare nella sua interezza la composizione del C.U.G. (rappresentanti dell’Amministrazione e rappresentanti delle Organizzazioni Sindacali maggiormente rappresentative)</text:p>
        </text:list-item>
        <text:list-item>
          <text:p text:style-name="P9"><text:soft-page-break/><text:span text:style-name="T4">alla </text:span>design<text:span text:style-name="T4">azione del </text:span>Presidente.</text:p>
        </text:list-item>
      </text:list>
      <text:p text:style-name="P1">L’elenco è utilizzabile per 4 anni dalla approvazione.</text:p>
      <text:p text:style-name="P1">L'Amministrazione si riserva il diritto di prorogare la validità dell'elenco nel caso in cui il C.U.G., nella medesima composizione, venga rinnovato per una volta.</text:p>
      <text:p text:style-name="P1">La normativa vigente, non prevede per la partecipazione ai lavori del C.U.G. alcun compenso. Le ore prestate dai componenti interni del C.U.G. saranno considerate a tutti gli effetti orario di servizio; a tal fine, saranno considerate solo le presenze attestate con verbale debitamente sottoscritto dai singoli componenti partecipanti.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4-13T13:05:20.544000000</meta:creation-date>
    <dc:date>2026-04-13T14:50:26.828000000</dc:date>
    <meta:editing-duration>PT31M53S</meta:editing-duration>
    <meta:editing-cycles>7</meta:editing-cycles>
    <meta:generator>LibreOffice/7.5.1.2$Windows_X86_64 LibreOffice_project/fcbaee479e84c6cd81291587d2ee68cba099e129</meta:generator>
    <meta:document-statistic meta:table-count="0" meta:image-count="0" meta:object-count="0" meta:page-count="3" meta:paragraph-count="44" meta:word-count="855" meta:character-count="6159" meta:non-whitespace-character-count="5348"/>
  </office:meta>
</office:document-meta>
</file>