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1" fo:font-size="10pt" style:font-size-asian="10pt" style:font-size-complex="10pt"/>
    </style:style>
    <style:style style:name="P2" style:family="paragraph" style:parent-style-name="Standard">
      <style:paragraph-properties fo:text-align="end" style:justify-single-word="false"/>
      <style:text-properties style:font-name="Arial1" fo:font-size="12pt" style:font-size-asian="12pt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Arial1" fo:font-size="12pt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Arial1" fo:font-size="12pt" officeooo:paragraph-rsid="0018c843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Arial1" fo:font-size="12pt" style:font-size-asian="12pt" style:font-size-complex="12pt"/>
    </style:style>
    <style:style style:name="P6" style:family="paragraph" style:parent-style-name="Standard">
      <style:paragraph-properties fo:text-align="start" style:justify-single-word="false"/>
      <style:text-properties style:font-name="Arial1" fo:font-size="12pt" style:font-size-asian="12pt" style:font-size-complex="12pt"/>
    </style:style>
    <style:style style:name="P7" style:family="paragraph" style:parent-style-name="Standard">
      <style:paragraph-properties fo:text-align="end" style:justify-single-word="false"/>
      <style:text-properties style:font-name="Arial1" fo:font-size="12pt" officeooo:rsid="001a856a" officeooo:paragraph-rsid="001a856a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Arial1" fo:font-size="15pt" fo:font-weight="bold" officeooo:paragraph-rsid="0018c843" style:font-size-asian="15pt" style:font-weight-asian="bold" style:font-size-complex="15pt" style:font-weight-complex="bold"/>
    </style:style>
    <style:style style:name="P9" style:family="paragraph" style:parent-style-name="Default">
      <style:paragraph-properties fo:text-align="center" style:justify-single-word="false"/>
      <style:text-properties style:font-name="Arial1" fo:font-size="15pt" fo:font-weight="bold" style:font-size-asian="15pt" style:font-weight-asian="bold" style:font-size-complex="15pt" style:font-weight-complex="bold"/>
    </style:style>
    <style:style style:name="P10" style:family="paragraph" style:parent-style-name="Standard" style:list-style-name="L1">
      <style:paragraph-properties fo:text-align="justify" style:justify-single-word="false"/>
      <style:text-properties style:font-name="Arial1" fo:font-size="12pt" officeooo:paragraph-rsid="0018c843" style:font-size-asian="12pt" style:font-size-complex="12pt"/>
    </style:style>
    <style:style style:name="P11" style:family="paragraph" style:parent-style-name="Standard" style:list-style-name="L2">
      <style:paragraph-properties fo:text-align="justify" style:justify-single-word="false"/>
      <style:text-properties style:font-name="Arial1" fo:font-size="12pt" officeooo:paragraph-rsid="0018c843" style:font-size-asian="12pt" style:font-size-complex="12pt"/>
    </style:style>
    <style:style style:name="T1" style:family="text">
      <style:text-properties officeooo:rsid="0018c843"/>
    </style:style>
    <style:style style:name="T2" style:family="text">
      <style:text-properties officeooo:rsid="001a856a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DOMANDA avviso di manifestazione di interesse per ricoprire l’incarico di componente del C.U.G. di _______________</text:p>
      <text:p text:style-name="P1"/>
      <text:p text:style-name="P2">Al responsabile <text:span text:style-name="T1">dell’Area Organizzazione</text:span></text:p>
      <text:p text:style-name="P2">Comune di <text:span text:style-name="T1">Malnate</text:span></text:p>
      <text:p text:style-name="P2"/>
      <text:p text:style-name="P3">Il/La sottoscritto/a <text:s/>_______________<text:span text:style-name="T1">_________ n</text:span>ato/a a _____________________<text:span text:style-name="T1">____</text:span> il __/___/_____<text:span text:style-name="T1">_, r</text:span>esidente <text:span text:style-name="T1">in piazza/ via </text:span><text:s/>_____________________________<text:span text:style-name="T1">_________ a __________________</text:span> (Prov. ___), <text:span text:style-name="T1">i</text:span>n servizio presso il Comune di <text:span text:style-name="T1">Malnate, area </text:span>___________________<text:span text:style-name="T1">_, con la qualifica</text:span> <text:span text:style-name="T1">di </text:span>____________<text:span text:style-name="T1">______________, r</text:span>ecapito telefonico ________________ <text:span text:style-name="T1">i</text:span>ndirizzo e-mail istituzionale ___________________<text:span text:style-name="T1">_____.</text:span></text:p>
      <text:p text:style-name="P5"/>
      <text:p text:style-name="P5">CHIEDE</text:p>
      <text:p text:style-name="P5"/>
      <text:p text:style-name="P3">di essere ammesso/a a partecipare alla procedura di selezione per la nomina a componente del Comitato Unico di Garanzia (C.U.G.) del Comune di <text:span text:style-name="T1">Malnate</text:span>, ai sensi della Direttiva 4 marzo 2011.</text:p>
      <text:p text:style-name="P3">A tal fine dichiara (ai sensi degli artt. 46 e 47 del D.P.R. n. 445/2000):</text:p>
      <text:list text:style-name="L1">
        <text:list-item>
          <text:p text:style-name="P10">di essere dipendente del Comune di <text:span text:style-name="T1">Malnate</text:span> con rapporto di lavoro a tempo______________ (indeterminato / determinato fino al <text:span text:style-name="T1">____</text:span>/<text:span text:style-name="T1">____</text:span>/____);</text:p>
        </text:list-item>
        <text:list-item>
          <text:p text:style-name="P10">di non aver riportato sanzioni disciplinari gravi negli ultimi due anni;</text:p>
        </text:list-item>
        <text:list-item>
          <text:p text:style-name="P10">adeguate conoscenze nelle materie di competenza del C.U.G.; </text:p>
        </text:list-item>
        <text:list-item>
          <text:p text:style-name="P10">adeguate esperienze, nell'ambito delle pari opportunità e/o del mobbing, del contrasto alle discriminazioni, rilevabili attraverso il percorso professionale; </text:p>
        </text:list-item>
        <text:list-item>
          <text:p text:style-name="P10">adeguate attitudini, intendendo per tali le caratteristiche personali, relazionali e motivazionali. </text:p>
        </text:list-item>
        <text:list-item>
          <text:p text:style-name="P10">di impegnarsi a partecipare attivamente alle attività del C.U.G. per tutta la durata del mandato quadriennale;</text:p>
        </text:list-item>
        <text:list-item>
          <text:p text:style-name="P10">di essere consapevole che dichiarazioni mendaci comportano responsabilità penale ai sensi dell’art. 76 del D.P.R. 445/2000.</text:p>
          <text:p text:style-name="P10"/>
        </text:list-item>
      </text:list>
      <text:p text:style-name="P3">Allega:</text:p>
      <text:list text:style-name="L2">
        <text:list-item>
          <text:p text:style-name="P11">curriculum vitae aggiornato,</text:p>
        </text:list-item>
        <text:list-item>
          <text:p text:style-name="P11">copia di eventuali titoli/attestazioni pertinenti,</text:p>
        </text:list-item>
        <text:list-item>
          <text:p text:style-name="P11">copia documento di identità in corso di validità.</text:p>
        </text:list-item>
      </text:list>
      <text:p text:style-name="P4"/>
      <text:p text:style-name="P4"/>
      <text:p text:style-name="P6"><text:span text:style-name="T2">Li __________, il__________</text:span><text:tab/><text:tab/><text:tab/><text:tab/><text:tab/><text:tab/><text:tab/>Firma</text:p>
      <text:p text:style-name="P6"/>
      <text:p text:style-name="P6"/>
      <text:p text:style-name="P7">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1" fo:font-family="Arial" style:font-family-generic="swiss" style:font-pitch="variable" fo:font-size="10pt" fo:font-weight="normal" style:font-size-asian="10pt" style:font-weight-asian="normal" style:font-size-complex="10pt" style:font-weight-complex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31T15:34:00</meta:creation-date>
    <dc:date>2026-04-13T14:51:13.253000000</dc:date>
    <meta:editing-duration>PT33M25S</meta:editing-duration>
    <meta:editing-cycles>4</meta:editing-cycles>
    <meta:generator>LibreOffice/7.5.1.2$Windows_X86_64 LibreOffice_project/fcbaee479e84c6cd81291587d2ee68cba099e129</meta:generator>
    <meta:document-statistic meta:table-count="0" meta:image-count="0" meta:object-count="0" meta:page-count="1" meta:paragraph-count="21" meta:word-count="239" meta:character-count="1821" meta:non-whitespace-character-count="1602"/>
  </office:meta>
</office:document-meta>
</file>